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dc:tools:open_definition"/><text:bookmark-start text:name="__RefHeading___open_definition_v2.1_1"/><text:bookmark-start text:name="open_definition_v2.1"/>Open Definition v2.1<text:bookmark-end text:name="__RefHeading___open_definition_v2.1_1"/><text:bookmark-end text:name="open_definition_v2.1"/></text:h>
      <text:p text:style-name="Text_20_body">The <text:span text:style-name="Strong_20_Emphasis">Open Definition</text:span> makes precise the meaning of “open” with respect to knowledge, promoting a robust commons in which anyone may participate, and interoperability is maximized.</text:p>
      <text:p text:style-name="Text_20_body">Summary: Knowledge is open if anyone is free to access, use, modify, and share it — subject, at most, to measures that preserve provenance and openness.</text:p>
      <text:p text:style-name="Text_20_body">This essential meaning matches that of “open” with respect to software as in the Open Source Definition and is synonymous with “free” or “libre” as in the Free Software Definition and Definition of Free Cultural Works.</text:p>
      <text:p text:style-name="Text_20_body">The term work will be used to denote the item or piece of knowledge being transferred.</text:p>
      <text:p text:style-name="Text_20_body">The term <text:span text:style-name="Strong_20_Emphasis"><text:a xlink:type="simple" xlink:href="https://www.omgwiki.org/dido/doku.php?id=dido:public:ra:xapend:xapend.a_glossary:l:license" text:style-name="Internet_20_link" text:visited-style-name="Visited_20_Internet_20_Link">License</text:a></text:span> refers to the legal conditions under which the work is provided.</text:p>
      <text:p text:style-name="Text_20_body">The term <text:span text:style-name="Strong_20_Emphasis"><text:a xlink:type="simple" xlink:href="https://www.omgwiki.org/dido/doku.php?id=dido:public:ra:xapend:xapend.a_glossary:p:public_domain" text:style-name="Internet_20_link" text:visited-style-name="Visited_20_Internet_20_Link">Public Domain</text:a></text:span> denotes the absence of copyright and similar restrictions, whether by default or waiver of all such conditions.</text:p>
      <text:p text:style-name="Text_20_body">The key words “must”, “must not”, “should”, and “may” in this document are to be interpreted as described in RFC2119.</text:p>
      <text:h text:style-name="Heading_20_2" text:outline-level="2"><text:bookmark-start text:name="__RefHeading___open_works_2"/><text:bookmark-start text:name="open_works"/>1. Open Works<text:bookmark-end text:name="__RefHeading___open_works_2"/><text:bookmark-end text:name="open_works"/></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An open work must satisfy the following requirements in its distribution: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open_license_or_status_3"/><text:bookmark-start text:name="open_license_or_status"/>1.1 Open License or Status<text:bookmark-end text:name="__RefHeading___open_license_or_status_3"/><text:bookmark-end text:name="open_license_or_status"/></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work must be in the public domain or provided under an open license (as defined in Section 2). Any additional terms accompanying the work (such as a terms of use, or patents held by the licensor) must not contradict the work’s public domain status or terms of the license.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access_4"/><text:bookmark-start text:name="access"/>1.2 Access<text:bookmark-end text:name="__RefHeading___access_4"/><text:bookmark-end text:name="access"/></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work must be provided as a whole and at no more than a reasonable one-time reproduction cost, and should be downloadable via the Internet without charge. Any additional information necessary for license compliance (such as names of contributors required for compliance with attribution requirements) must also accompany the work.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machine_readability_5"/><text:bookmark-start text:name="machine_readability"/>1.3 Machine Readability<text:bookmark-end text:name="__RefHeading___machine_readability_5"/><text:bookmark-end text:name="machine_readability"/></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work must be provided in a form readily processable by a computer and where the individual elements of the work can be easily accessed and modified.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open_format_6"/><text:bookmark-start text:name="open_format"/>1.4 Open Format<text:bookmark-end text:name="__RefHeading___open_format_6"/><text:bookmark-end text:name="open_format"/></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work must be provided in an open format. An open format is one which places no restrictions, monetary or otherwise, upon its use and can be fully processed with at least one free/libre/open-source software tool. <text:a xlink:type="simple" xlink:href="https://opendefinition.org/od/2.1/en/" text:style-name="Internet_20_link" text:visited-style-name="Visited_20_Internet_20_Link"> Open Knowledge Foundation - Open Definition </text:a></text:span></text:p>
      <text:h text:style-name="Heading_20_2" text:outline-level="2"><text:bookmark-start text:name="__RefHeading___open_licenses_7"/><text:bookmark-start text:name="open_licenses"/>2. Open Licenses<text:bookmark-end text:name="__RefHeading___open_licenses_7"/><text:bookmark-end text:name="open_licenses"/></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A license should be compatible with other open licenses.</text:span><text:span text:style-name="Emphasis">A license is open if its terms satisfy the following condition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required_permissions_8"/><text:bookmark-start text:name="required_permissions"/>2.1 Required Permissions<text:bookmark-end text:name="__RefHeading___required_permissions_8"/><text:bookmark-end text:name="required_permissions"/></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irrevocably permit (or allow) the following: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use_9"/><text:bookmark-start text:name="use"/>2.1.1 Use<text:bookmark-end text:name="__RefHeading___use_9"/><text:bookmark-end text:name="use"/></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allow free use of the licensed work.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redistribution_10"/><text:bookmark-start text:name="redistribution"/>2.1.2 Redistribution<text:bookmark-end text:name="__RefHeading___redistribution_10"/><text:bookmark-end text:name="redistribu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allow redistribution of the licensed work, including sale, whether on its own or as part of a collection made from works from different source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modification_11"/><text:bookmark-start text:name="modification"/>2.1.3 Modification<text:bookmark-end text:name="__RefHeading___modification_11"/><text:bookmark-end text:name="modifica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allow the creation of derivatives of the licensed work and allow the distribution of such derivatives under the same terms of the original licensed work.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separation_12"/><text:bookmark-start text:name="separation"/>2.1.4 Separation<text:bookmark-end text:name="__RefHeading___separation_12"/><text:bookmark-end text:name="separa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allow any part of the work to be freely used, distributed, or modified separately from any other part of the work or from any collection of works in which it was originally distributed. All parties who receive any distribution of any part of a work within the terms of the original license should have the same rights as those that are granted in conjunction with the original work.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compilation_13"/><text:bookmark-start text:name="compilation"/>2.1.5 Compilation<text:bookmark-end text:name="__RefHeading___compilation_13"/><text:bookmark-end text:name="compila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allow the licensed work to be distributed along with other distinct works without placing restrictions on these other work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non-discrimination_14"/><text:bookmark-start text:name="non-discrimination"/>2.1.6 Non-discrimination<text:bookmark-end text:name="__RefHeading___non-discrimination_14"/><text:bookmark-end text:name="non-discrimina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not discriminate against any person or group.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propagation_15"/><text:bookmark-start text:name="propagation"/>2.1.7 Propagation<text:bookmark-end text:name="__RefHeading___propagation_15"/><text:bookmark-end text:name="propaga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rights attached to the work must apply to all to whom it is redistributed without the need to agree to any additional legal term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application_to_any_purpose_16"/><text:bookmark-start text:name="application_to_any_purpose"/>2.1.8 Application to Any Purpose<text:bookmark-end text:name="__RefHeading___application_to_any_purpose_16"/><text:bookmark-end text:name="application_to_any_purpose"/></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allow use, redistribution, modification, and compilation for any purpose. The license must not restrict anyone from making use of the work in a specific field of endeavor.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no_charge_17"/><text:bookmark-start text:name="no_charge"/>2.1.9 No Charge<text:bookmark-end text:name="__RefHeading___no_charge_17"/><text:bookmark-end text:name="no_charge"/></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not impose any fee arrangement, royalty, or other compensation or monetary remuneration as part of its conditions. <text:a xlink:type="simple" xlink:href="https://opendefinition.org/od/2.1/en/" text:style-name="Internet_20_link" text:visited-style-name="Visited_20_Internet_20_Link"> Open Knowledge Foundation - Open Definition </text:a></text:span></text:p>
      <text:h text:style-name="Heading_20_2" text:outline-level="2"><text:bookmark-start text:name="__RefHeading___acceptable_conditions_18"/><text:bookmark-start text:name="acceptable_conditions"/>2.2 Acceptable Conditions<text:bookmark-end text:name="__RefHeading___acceptable_conditions_18"/><text:bookmark-end text:name="acceptable_conditions"/></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ust not limit, make uncertain, or otherwise diminish the permissions required in Section 2.1 except by the following allowable condition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attribution_19"/><text:bookmark-start text:name="attribution"/>2.2.1 Attribution<text:bookmark-end text:name="__RefHeading___attribution_19"/><text:bookmark-end text:name="attribu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distributions of the work to include attribution of contributors, rights holders, sponsors, and creators as long as any such prescriptions are not onerou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integrity_20"/><text:bookmark-start text:name="integrity"/>2.2.2 Integrity<text:bookmark-end text:name="__RefHeading___integrity_20"/><text:bookmark-end text:name="integrity"/></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that modified versions of a licensed work carry a different name or version number from the original work or otherwise indicate what changes have been made.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share-alike_21"/><text:bookmark-start text:name="share-alike"/>2.2.3 Share-alike<text:bookmark-end text:name="__RefHeading___share-alike_21"/><text:bookmark-end text:name="share-alike"/></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distributions of the work to remain under the same license or a similar license.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notice_22"/><text:bookmark-start text:name="notice"/>2.2.4 Notice<text:bookmark-end text:name="__RefHeading___notice_22"/><text:bookmark-end text:name="notice"/></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retention of copyright notices and identification of the license.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source_23"/><text:bookmark-start text:name="source"/>2.2.5 Source<text:bookmark-end text:name="__RefHeading___source_23"/><text:bookmark-end text:name="source"/></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that anyone distributing the work provide recipients with access to the preferred form for making modification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technical_restriction_prohibition_24"/><text:bookmark-start text:name="technical_restriction_prohibition"/>2.2.6 Technical Restriction Prohibition<text:bookmark-end text:name="__RefHeading___technical_restriction_prohibition_24"/><text:bookmark-end text:name="technical_restriction_prohibit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that distributions of the work remain free of any technical measures that would restrict the exercise of otherwise allowed rights. <text:a xlink:type="simple" xlink:href="https://opendefinition.org/od/2.1/en/" text:style-name="Internet_20_link" text:visited-style-name="Visited_20_Internet_20_Link"> Open Knowledge Foundation - Open Definition </text:a></text:span></text:p>
      <text:h text:style-name="Heading_20_3" text:outline-level="3"><text:bookmark-start text:name="__RefHeading___non-aggression_25"/><text:bookmark-start text:name="non-aggression"/>2.2.7 Non-aggression<text:bookmark-end text:name="__RefHeading___non-aggression_25"/><text:bookmark-end text:name="non-aggression"/></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license may require modifiers to grant the public additional permissions (for example, patent licenses) as required for exercise of the rights allowed by the license. The license may also condition permissions on not aggressing against licensees with respect to exercising any allowed right (again, for example, patent litigation). <text:a xlink:type="simple" xlink:href="https://opendefinition.org/od/2.1/en/" text:style-name="Internet_20_link" text:visited-style-name="Visited_20_Internet_20_Link"> Open Knowledge Foundation - Open Definition </text:a></text:span></text:p>
      <text:h text:style-name="Heading_20_2" text:outline-level="2"><text:bookmark-start text:name="__RefHeading___history_26"/><text:bookmark-start text:name="history"/>History<text:bookmark-end text:name="__RefHeading___history_26"/><text:bookmark-end text:name="history"/></text:h>
      <text:p text:style-name="Text_20_body"><text:a xlink:type="simple" xlink:href="https://www.omgwiki.org/dido/doku.php?id=dido:public:ra:xapend:xapend.b_stds:defact:odc:open_definition" text:style-name="Internet_20_link" text:visited-style-name="Visited_20_Internet_20_Link"> Return to Top</text:a></text:p>
      <text:p text:style-name="Text_20_body"><text:span text:style-name="Emphasis">The Open Definition was initially derived from the Open Source Definition, which in turn was derived from the original Debian Free Software Guidelines, and the Debian Social Contract of which they are a part, which were created by Bruce Perens and the Debian Developers. Bruce later used the same text in creating the Open Source Definition. This definition is substantially derivative of those documents and retains their essential principles. Richard Stallman was the first to push the ideals of software freedom which we continue. <text:a xlink:type="simple" xlink:href="https://opendefinition.org/od/2.1/en/" text:style-name="Internet_20_link" text:visited-style-name="Visited_20_Internet_20_Link"> Open Knowledge Foundation - Open Definition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dc:tools:open_definition</dc:title>
  </office:meta>
</office:document-meta>
</file>