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0000FF" fo:font-style="normal" fo:font-size="10.5pt" fo:font-family="Garamond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b_stds:defact"/><text:bookmark-start text:name="__RefHeading___de_facto_standards_bodies_1"/><text:bookmark-start text:name="de_facto_standards_bodies"/>de facto Standards Bodies<text:bookmark-end text:name="__RefHeading___de_facto_standards_bodies_1"/><text:bookmark-end text:name="de_facto_standards_bodies"/></text:h>
      <text:p text:style-name="Text_20_body"><text:a xlink:type="simple" xlink:href="https://www.omgwiki.org/dido/doku.php?id=dido:public:ra:xapend:xapend.b_stds:start" text:style-name="Internet_20_link" text:visited-style-name="Visited_20_Internet_20_Link"> return to Standards Area </text:a></text:p>
      <text:p text:style-name="Text_20_body">A <text:span text:style-name="Emphasis">de facto</text:span> Standard is something that is used so widely that it is considered a standard for a given <text:a xlink:type="simple" xlink:href="https://www.omgwiki.org/dido/doku.php?id=dido:public:ra:xapend:xapend.a_glossary:a:application" text:style-name="Internet_20_link" text:visited-style-name="Visited_20_Internet_20_Link">application</text:a> although it has no official status. <text:note text:id="ftn0" text:note-class="footnote"><text:note-citation text:label="1)">1)</text:note-citation><text:note-body><text:p text:style-name="Footnote"> <text:a xlink:type="simple" xlink:href="https://whatis.techtarget.com/definition/de-facto-standard" text:style-name="Internet_20_link" text:visited-style-name="Visited_20_Internet_20_Link">https://whatis.techtarget.com/definition/de-facto-standard</text:a>
</text:p></text:note-body></text:note>
A <text:span text:style-name="Emphasis">de facto</text:span> Standard is generally controlled by a corporation (Microsoft, IBM, Google, Amazon, etc) or group (Apache, Linux, Mozilla, etc).</text:p>
      <text:p text:style-name="Text_20_body">The DIDO RA provides data sheets for <text:a xlink:type="simple" xlink:href="https://www.omgwiki.org/dido/doku.php?id=dido:public:ra:xapend:xapend.a_glossary:d:defactostd" text:style-name="Internet_20_link" text:visited-style-name="Visited_20_Internet_20_Link">de facto standards</text:a> developed by the following:</text:p>
      <text:h text:style-name="Heading_20_2" text:outline-level="2"><text:bookmark-start text:name="__RefHeading___list_of_corporate_individual_projects_2"/><text:bookmark-start text:name="list_of_corporate_individual_projects"/>List of Corporate/Individual Projects<text:bookmark-end text:name="__RefHeading___list_of_corporate_individual_projects_2"/><text:bookmark-end text:name="list_of_corporate_individual_projects"/></text:h>
      <text:p text:style-name="Text_20_body">No pages in this namespace.</text:p>
      <text:line-break/>
      <text:p text:style-name="Text_20_body"><text:span text:style-name="PluginODTAutoStyle_Text_1"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0000FF" fo:font-style="normal" fo:font-size="10.5pt" fo:font-family="Garamond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defact</dc:title>
  </office:meta>
</office:document-meta>
</file>