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62541-1"/><text:bookmark-start text:name="__RefHeading___iec_62541-1_opc_unified_architecture_-_part_1overview_and_concepts_1"/><text:bookmark-start text:name="iec_62541-1_opc_unified_architecture_-_part_1overview_and_concepts"/>IEC 62541-1 OPC Unified Architecture - Part 1: Overview and concepts<text:bookmark-end text:name="__RefHeading___iec_62541-1_opc_unified_architecture_-_part_1overview_and_concepts_1"/><text:bookmark-end text:name="iec_62541-1_opc_unified_architecture_-_part_1overview_and_concepts"/></text:h>
      <text:p text:style-name="Text_20_body"><text:a xlink:type="simple" xlink:href="https://www.omgwiki.org/dido/doku.php?id=dido:public:ra:xapend:xapend.b_stds:tech:iec:start" text:style-name="Internet_20_link" text:visited-style-name="Visited_20_Internet_20_Link"> return to the IEC Standards </text:a></text:p>
      <text:p text:style-name="Text_20_body">Data sheet for OPC Unified Architecture - Part 1: Overview and concept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C Unified Architecture - Part 1: Overview and concepts </text:p>
          </tabl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62541-1</text:p>
          </table:table-cell>
        </table:table-row>
        <table:table-row>
          <table:table-cell office:value-type="string" table:style-name="tablecell">
            <text:p text:style-name="tablealignleft"> Release Date               </text:p>
          </table:table-cell>
          <table:table-cell office:value-type="string" table:style-name="tablecell">
            <text:p text:style-name="tablealignleft"> 20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ebstore.iec.ch/publication/61109" text:style-name="Internet_20_link" text:visited-style-name="Visited_20_Internet_20_Link">https://webstore.iec.ch/publication/61109</text:a> </text:p>
          </table:table-cell>
        </table:table-row>
      </table:table>
      <text:p text:style-name="Text_20_body"><text:span text:style-name="Strong_20_Emphasis">Note</text:span>: The following is an excerpt from the official IEC catalog.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EC 62541-1:2020 presents the concepts and overview of the OPC Unified Architecture (OPC UA). Reading this document is helpful to understand the remaining parts of this multipart document set. Each of the other parts of IEC 62451 is briefly explained, along with a suggested reading or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62541-1</dc:title>
  </office:meta>
</office:document-meta>
</file>