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tech:iec:62541-10"/><text:bookmark-start text:name="__RefHeading___iec_62541-010_opc_unified_architecture_-_part_10programs_1"/><text:bookmark-start text:name="iec_62541-010_opc_unified_architecture_-_part_10programs"/>IEC 62541-010 OPC Unified Architecture - Part 10: Programs<text:bookmark-end text:name="__RefHeading___iec_62541-010_opc_unified_architecture_-_part_10programs_1"/><text:bookmark-end text:name="iec_62541-010_opc_unified_architecture_-_part_10programs"/></text:h>
      <text:p text:style-name="Text_20_body"><text:a xlink:type="simple" xlink:href="https://www.omgwiki.org/dido/doku.php?id=dido:public:ra:xapend:xapend.b_stds:tech:iec:start" text:style-name="Internet_20_link" text:visited-style-name="Visited_20_Internet_20_Link"> return to the IEC Standards </text:a></text:p>
      <text:p text:style-name="Text_20_body">Data sheet for OPC Unified Architecture - Part 10: Programs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C Unified Architecture - Part 10: Program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20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62541-10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20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ebstore.iec.ch/publication/61119" text:style-name="Internet_20_link" text:visited-style-name="Visited_20_Internet_20_Link">https://webstore.iec.ch/publication/61119</text:a> </text:p>
          </table:table-cell>
        </table:table-row>
      </table:table>
      <text:p text:style-name="Text_20_body"><text:span text:style-name="Strong_20_Emphasis">Note</text:span>: The following is an excerpt from the official IEC catalog. It is provided here as a convenience and is not authoritative. Refer to the original document as the authoritative reference.</text:p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  <text:p text:style-name="Text_20_body">IEC 62541-10:2020 defines the information model associated with Programs in the OPC Unified Architecture. This includes the description of the <text:span text:style-name="Strong_20_Emphasis"><text:span text:style-name="Source_20_Text">NodeClasses</text:span></text:span>, standard Properties, Methods and Events and associated behaviour and information for Programs. The complete Address Space model including all <text:span text:style-name="Strong_20_Emphasis"><text:span text:style-name="Source_20_Text">NodeClasses</text:span></text:span> and Attributes is specified in <text:a xlink:type="simple" xlink:href="https://www.omgwiki.org/dido/doku.php?id=dido:public:ra:xapend:xapend.b_stds:tech:iec:62541-3" text:style-name="Internet_20_link" text:visited-style-name="Visited_20_Internet_20_Link">IEC 62541-003 OPC Unified Architecture - Part 3: Address Space Model</text:a>. The Services such as those used to invoke the Methods used to manage Programs are specified in <text:a xlink:type="simple" xlink:href="https://www.omgwiki.org/dido/doku.php?id=dido:public:ra:xapend:xapend.b_stds:tech:iec:62541-4" text:style-name="Internet_20_link" text:visited-style-name="Visited_20_Internet_20_Link">IEC 62541-004 OPC Unified Architecture - Part 4: Services</text:a>. This third edition cancels and replaces the second edition published in 2015. </text:p>
      <text:p text:style-name="Text_20_body">This edition includes several clarifications and in addition the following significant technical changes with respect to the previous edition:</text:p>
      <text:p text:style-name="Text_20_body">a) Changed <text:span text:style-name="Strong_20_Emphasis"><text:span text:style-name="Source_20_Text">ProgramType</text:span></text:span> to <text:span text:style-name="Strong_20_Emphasis"><text:span text:style-name="Source_20_Text">ProgramStateMachineType</text:span></text:span>. This is in line with the <text:span text:style-name="Strong_20_Emphasis"><text:span text:style-name="Source_20_Text">NodeSet</text:span></text:span> (and thus implementations). In <text:span text:style-name="Strong_20_Emphasis"><text:span text:style-name="Source_20_Text">ProgramDiagnosticDataType</text:span></text:span>: changed the definition of <text:span text:style-name="Strong_20_Emphasis"><text:span text:style-name="Source_20_Text">lastInputArguments</text:span></text:span> and <text:span text:style-name="Strong_20_Emphasis"><text:span text:style-name="Source_20_Text">lastOutputArguments</text:span></text:span> and added two additional fields for the argument values. Also changed <text:span text:style-name="Strong_20_Emphasis"><text:span text:style-name="Source_20_Text">StatusResult</text:span></text:span> into <text:span text:style-name="Strong_20_Emphasis"><text:span text:style-name="Source_20_Text">StatusCode</text:span></text:span>. Created new version of the type to ProgramDiagnostic2DataType.b) Changed Optional modelling rule to <text:span text:style-name="Strong_20_Emphasis"><text:span text:style-name="Source_20_Text">OptionalPlaceHolder</text:span></text:span> for Program control Methods. Following the clarification in <text:a xlink:type="simple" xlink:href="https://www.omgwiki.org/dido/doku.php?id=dido:public:ra:xapend:xapend.b_stds:tech:iec:62541-3" text:style-name="Internet_20_link" text:visited-style-name="Visited_20_Internet_20_Link">IEC 62541-003 OPC Unified Architecture - Part 3: Address Space Model</text:a>, this now allows subtypes (or instances) to add argum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c:62541-10</dc:title>
  </office:meta>
</office:document-meta>
</file>