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tech:iec:62541-12"/><text:bookmark-start text:name="__RefHeading___iec_62541-12_opc_unified_architecture_-_part_12discovery_and_global_1"/><text:bookmark-start text:name="iec_62541-12_opc_unified_architecture_-_part_12discovery_and_global"/>IEC 62541-12 OPC Unified Architecture - Part 12: Discovery and global<text:bookmark-end text:name="__RefHeading___iec_62541-12_opc_unified_architecture_-_part_12discovery_and_global_1"/><text:bookmark-end text:name="iec_62541-12_opc_unified_architecture_-_part_12discovery_and_global"/></text:h>
      <text:p text:style-name="Text_20_body"><text:a xlink:type="simple" xlink:href="https://www.omgwiki.org/dido/doku.php?id=dido:public:ra:xapend:xapend.b_stds:tech:iec:start" text:style-name="Internet_20_link" text:visited-style-name="Visited_20_Internet_20_Link"> return to the IEC Standards </text:a></text:p>
      <text:p text:style-name="Text_20_body">Data sheet for OPC Unified Architecture - Part 12: Discovery and global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OPC Unified Architecture - Part 12: Discovery and global 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20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62541-12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20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ebstore.iec.ch/publication/29087" text:style-name="Internet_20_link" text:visited-style-name="Visited_20_Internet_20_Link">https://webstore.iec.ch/publication/29087</text:a> </text:p>
          </table:table-cell>
        </table:table-row>
      </table:table>
      <text:p text:style-name="Text_20_body"><text:span text:style-name="Strong_20_Emphasis">Note</text:span>: The following is an excerpt from the official IEC catalog. It is provided here as a convenience and is not authoritative. Refer to the original document as the authoritative reference.</text:p>
      <text:h text:style-name="Heading_20_2" text:outline-level="2"><text:bookmark-start text:name="__RefHeading___abstract_2"/><text:bookmark-start text:name="abstract"/>Abstract<text:bookmark-end text:name="__RefHeading___abstract_2"/><text:bookmark-end text:name="abstract"/></text:h>
      <text:p text:style-name="Text_20_body">IEC 62541-12:2020 specifies how OPC Unified Architecture (OPC UA) Clients and Servers interact with <text:span text:style-name="Strong_20_Emphasis"><text:span text:style-name="Source_20_Text">DiscoveryServers</text:span></text:span> when used in different scenarios. It specifies the requirements for the:</text:p>
      <text:p text:style-name="Text_20_body"><text:span text:style-name="Strong_20_Emphasis"><text:span text:style-name="Source_20_Text">LocalDiscoveryServer</text:span></text:span><text:span text:style-name="Strong_20_Emphasis"><text:span text:style-name="Source_20_Text">LocalDiscoveryServer-ME</text:span></text:span><text:span text:style-name="Strong_20_Emphasis"><text:span text:style-name="Source_20_Text">GlobalDiscoveryServer</text:span></text:span>It also defines information models for <text:span text:style-name="Strong_20_Emphasis"><text:span text:style-name="Source_20_Text">Certificate</text:span></text:span> management, <text:span text:style-name="Strong_20_Emphasis"><text:span text:style-name="Source_20_Text">KeyCredential</text:span></text:span> management and Authorization Servic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c:62541-12</dc:title>
  </office:meta>
</office:document-meta>
</file>