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c:62541-13"/><text:bookmark-start text:name="__RefHeading___iec_62541-13_opc_unified_architecture_-_part_13aggregates_1"/><text:bookmark-start text:name="iec_62541-13_opc_unified_architecture_-_part_13aggregates"/>IEC 62541-13 OPC Unified Architecture - Part 13: Aggregates<text:bookmark-end text:name="__RefHeading___iec_62541-13_opc_unified_architecture_-_part_13aggregates_1"/><text:bookmark-end text:name="iec_62541-13_opc_unified_architecture_-_part_13aggregates"/></text:h>
      <text:p text:style-name="Text_20_body"><text:a xlink:type="simple" xlink:href="https://www.omgwiki.org/dido/doku.php?id=dido:public:ra:xapend:xapend.b_stds:tech:iec:start" text:style-name="Internet_20_link" text:visited-style-name="Visited_20_Internet_20_Link"> return to the IEC Standards </text:a></text:p>
      <text:p text:style-name="Text_20_body">Data sheet for OPC Unified Architecture - Part 13: Aggregate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 Unified Architecture - Part 13: Aggregate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20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62541-13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2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ebstore.iec.ch/publication/61131" text:style-name="Internet_20_link" text:visited-style-name="Visited_20_Internet_20_Link">https://webstore.iec.ch/publication/61131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IEC 62541-13:2020 is part of the overall OPC Unified Architecture specification series and defines the information model associated with <text:span text:style-name="Strong_20_Emphasis"><text:span text:style-name="Source_20_Text">Aggregates</text:span></text:span>. This second edition cancels and replaces the first edition of IEC 62541-13, published in 2015. No technical changes but numerous clarifications. Also some corrections to the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c:62541-13</dc:title>
  </office:meta>
</office:document-meta>
</file>