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:iec:62541-6"/><text:bookmark-start text:name="__RefHeading___iec_62541-6_opc_unified_architecture_-_part_6mappings_1"/><text:bookmark-start text:name="iec_62541-6_opc_unified_architecture_-_part_6mappings"/>IEC 62541-6 OPC Unified Architecture - Part 6: Mappings<text:bookmark-end text:name="__RefHeading___iec_62541-6_opc_unified_architecture_-_part_6mappings_1"/><text:bookmark-end text:name="iec_62541-6_opc_unified_architecture_-_part_6mappings"/></text:h>
      <text:p text:style-name="Text_20_body"><text:a xlink:type="simple" xlink:href="https://www.omgwiki.org/dido/doku.php?id=dido:public:ra:xapend:xapend.b_stds:tech:iec:start" text:style-name="Internet_20_link" text:visited-style-name="Visited_20_Internet_20_Link"> return to the IEC Standards </text:a></text:p>
      <text:p text:style-name="Text_20_body">Data sheet for OPC Unified Architecture - Part 6: Mapping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PC Unified Architecture - Part 6: Mapping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20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62541-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OPC Unified Architecture - Part 6: Mappings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ebstore.iec.ch/publication/61115" text:style-name="Internet_20_link" text:visited-style-name="Visited_20_Internet_20_Link">https://webstore.iec.ch/publication/61115</text:a> </text:p>
          </table:table-cell>
        </table:table-row>
      </table:table>
      <text:p text:style-name="Text_20_body"><text:span text:style-name="Strong_20_Emphasis">Note</text:span>: The following is an excerpt from the official IEC catalog. It is provided here as a convenience and is not authoritative. Refer to the original document as the authoritative reference.</text:p>
      <text:h text:style-name="Heading_20_2" text:outline-level="2"><text:bookmark-start text:name="__RefHeading___abstract_2"/><text:bookmark-start text:name="abstract"/>Abstract<text:bookmark-end text:name="__RefHeading___abstract_2"/><text:bookmark-end text:name="abstract"/></text:h>
      <text:p text:style-name="Text_20_body">IEC 62541-6:2020 specifies the OPC Unified Architecture (OPC UA) mapping between the security model described in <text:a xlink:type="simple" xlink:href="https://www.omgwiki.org/dido/doku.php?id=dido:public:ra:xapend:xapend.b_stds:tech:iec:62541-2" text:style-name="Internet_20_link" text:visited-style-name="Visited_20_Internet_20_Link">IEC 62541-002 OPC Unified Architecture - Part 2: Security Model</text:a>, the abstract service definitions specified in <text:a xlink:type="simple" xlink:href="https://www.omgwiki.org/dido/doku.php?id=dido:public:ra:xapend:xapend.b_stds:tech:iec:62541-4" text:style-name="Internet_20_link" text:visited-style-name="Visited_20_Internet_20_Link">IEC 62541-004 OPC Unified Architecture - Part 4: Services</text:a>, the data structures defined in <text:a xlink:type="simple" xlink:href="https://www.omgwiki.org/dido/doku.php?id=dido:public:ra:xapend:xapend.b_stds:tech:iec:62541-5" text:style-name="Internet_20_link" text:visited-style-name="Visited_20_Internet_20_Link">IEC 62541-005 OPC Unified Architecture - Part 5: Information Model</text:a> and the physical network protocols that can be used to implement the OPC UA specification. This third edition cancels and replaces the second edition published in 2015. This edition constitutes a technical revision. This edition includes the following significant technical changes with respect to the previous edition:</text:p>
      <text:p text:style-name="Text_20_body">a) Encodings:added JSON encoding for PubSub (non-reversible);added JSON encoding for Client/Server (reversible);added support for optional fields in structures;added support for Unions.b) Transport mappings:added <text:span text:style-name="Strong_20_Emphasis"><text:span text:style-name="Source_20_Text">WebSocket secure connection – WSS</text:span></text:span>;added support for reverse connectivity;added support for session-less service invocation in HTTPS.c) Deprecated Transport (missing support on most platforms):SOAP/HTTP with <text:span text:style-name="Strong_20_Emphasis"><text:span text:style-name="Source_20_Text">WS-SecureConversation</text:span></text:span> (all encodings).d) Added mapping for JSON Web Token.e) Added support for Unions to NodeSet Schema.f) Added batch operations to add/delete nodes to/from NodeSet Schema.g) Added support for multi-dimensional arrays outside of Variants.h) Added binary representation for Decimal data types.i) Added mapping for an OAuth2 Authorization Frame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c:62541-6</dc:title>
  </office:meta>
</office:document-meta>
</file>