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etf:0147"/><text:bookmark-start text:name="__RefHeading___rfc0147_-_the_definition_of_a_socket_1"/><text:bookmark-start text:name="rfc0147_-_the_definition_of_a_socket"/>RFC0147 - The Definition of a Socket<text:bookmark-end text:name="__RefHeading___rfc0147_-_the_definition_of_a_socket_1"/><text:bookmark-end text:name="rfc0147_-_the_definition_of_a_socket"/></text:h>
      <text:p text:style-name="Text_20_body"><text:a xlink:type="simple" xlink:href="https://www.omgwiki.org/dido/doku.php?id=dido:public:ra:xapend.stds:tech:ietf" text:style-name="Internet_20_link" text:visited-style-name="Visited_20_Internet_20_Link"> return to the IETF Standards </text:a></text:p>
      <text:p text:style-name="Text_20_body">Data sheet for RFC0147 - The Definition of a Socke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he Definition of a Socke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71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RFC0147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ay 1971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tools.ietf.org/html/rfc0147" text:style-name="Internet_20_link" text:visited-style-name="Visited_20_Internet_20_Link">https://tools.ietf.org/html/rfc0147</text:a> </text:p>
          </table:table-cell>
        </table:table-row>
      </table:table>
      <text:p text:style-name="Text_20_body"><text:span text:style-name="Strong_20_Emphasis">Note</text:span>: The following is an excerpt from the official IETF RFC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A socket is defined to be the unique identification to or from which
    information is transmitted in the network. The socket is specified as a 32
    bit number with even sockets identifying receiving sockets and odd sockets
    identifying sending sockets. A socket is also identified by the host in
    which the sending or receiving processor is locate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etf:0147</dc:title>
  </office:meta>
</office:document-meta>
</file>