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tech:ietf:6376"/><text:bookmark-start text:name="__RefHeading___rfc6376_-_domainkeys_identified_mail_dkim_signatures_1"/><text:bookmark-start text:name="rfc6376_-_domainkeys_identified_mail_dkim_signatures"/>RFC6376 - DomainKeys Identified Mail (DKIM) Signatures<text:bookmark-end text:name="__RefHeading___rfc6376_-_domainkeys_identified_mail_dkim_signatures_1"/><text:bookmark-end text:name="rfc6376_-_domainkeys_identified_mail_dkim_signatures"/></text:h>
      <text:p text:style-name="Text_20_body"><text:a xlink:type="simple" xlink:href="https://www.omgwiki.org/dido/doku.php?id=dido:public:xapend.stds:tech:ietf" text:style-name="Internet_20_link" text:visited-style-name="Visited_20_Internet_20_Link"> return to the IETF Standards </text:a></text:p>
      <text:p text:style-name="Text_20_body">Data sheet for RFC6376 DomainKeys Identified Mail (DKIM) Signatures (AAAA)</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DomainKeys Identified Mail Signatures </text:p>
          </table:table-cell>
        </table:table-row>
        <table:table-row>
          <table:table-cell office:value-type="string" table:style-name="tablecell">
            <text:p text:style-name="tablealignleft"> Acronym                    </text:p>
          </table:table-cell>
          <table:table-cell office:value-type="string" table:style-name="tablecell">
            <text:p text:style-name="tablealignleft"> DKIM </text:p>
          </table:table-cell>
        </table:table-row>
        <table:table-row>
          <table:table-cell office:value-type="string" table:style-name="tablecell">
            <text:p text:style-name="tablealignleft"> Version                    </text:p>
          </table:table-cell>
          <table:table-cell office:value-type="string" table:style-name="tablecell">
            <text:p text:style-name="tablealignleft"> 2011 </text:p>
          </table:table-cell>
        </table:table-row>
        <table:table-row>
          <table:table-cell office:value-type="string" table:style-name="tablecell">
            <text:p text:style-name="tablealignleft"> Document Number            </text:p>
          </table:table-cell>
          <table:table-cell office:value-type="string" table:style-name="tablecell">
            <text:p text:style-name="tablealignleft"> RFC6376 </text:p>
          </table:table-cell>
        </table:table-row>
        <table:table-row>
          <table:table-cell office:value-type="string" table:style-name="tablecell">
            <text:p text:style-name="tablealignleft"> Release Date               </text:p>
          </table:table-cell>
          <table:table-cell office:value-type="string" table:style-name="tablecell">
            <text:p text:style-name="tablealignleft"> September 2011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tools.ietf.org/html/rfc6376" text:style-name="Internet_20_link" text:visited-style-name="Visited_20_Internet_20_Link">https://tools.ietf.org/html/rfc6376</text:a> </text:p>
          </table:table-cell>
        </table:table-row>
      </table:table>
      <text:p text:style-name="Text_20_body"><text:span text:style-name="Strong_20_Emphasis">Note</text:span>: The following is an excerpt from the official IETF RFC. It is provided here as a connivence and is not authoritative. Refer to the original document as the authoritative reference.</text:p>
      <text:h text:style-name="Heading_20_1" text:outline-level="1"><text:bookmark-start text:name="__RefHeading___abstract_2"/><text:bookmark-start text:name="abstract"/>Abstract<text:bookmark-end text:name="__RefHeading___abstract_2"/><text:bookmark-end text:name="abstract"/></text:h>
      <text:p text:style-name="Text_20_body"><text:span text:style-name="Emphasis">DomainKeys Identified Mail (DKIM) permits a person, role, or
   organization that owns the signing domain to claim some
   responsibility for a message by associating the domain with the
   message.  This can be an author's organization, an operational relay,
   or one of their agents.  DKIM separates the question of the identity
   of the Signer of the message from the purported author of the
   message.  Assertion of responsibility is validated through a
   cryptographic signature and by querying the Signer's domain directly
   to retrieve the appropriate public key.  Message transit from author
   to recipient is through relays that typically make no substantive
   change to the message content and thus preserve the DKIM signatur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etf:6376</dc:title>
  </office:meta>
</office:document-meta>
</file>