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b_stds:tech:ietf:8089"/><text:bookmark-start text:name="__RefHeading___rfc8089_-_the_file_uri_scheme_1"/><text:bookmark-start text:name="rfc8089_-_the_file_uri_scheme"/>RFC8089 - The "file" URI Scheme<text:bookmark-end text:name="__RefHeading___rfc8089_-_the_file_uri_scheme_1"/><text:bookmark-end text:name="rfc8089_-_the_file_uri_scheme"/></text:h>
      <text:p text:style-name="Text_20_body"><text:a xlink:type="simple" xlink:href="https://www.omgwiki.org/dido/doku.php?id=dido:public:ra:xapend:xapend.b_stds:tech:ietf:start" text:style-name="Internet_20_link" text:visited-style-name="Visited_20_Internet_20_Link"> return to the IETF Standards </text:a></text:p>
      <text:p text:style-name="Text_20_body">Data sheet for RFC8089 The “file” URI Scheme (file)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The “file” URI Scheme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file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2017 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RFC8089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February 2017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tools.ietf.org/html/rfc8089" text:style-name="Internet_20_link" text:visited-style-name="Visited_20_Internet_20_Link">https://tools.ietf.org/html/rfc8089</text:a> </text:p>
          </table:table-cell>
        </table:table-row>
      </table:table>
      <text:p text:style-name="Text_20_body"><text:span text:style-name="Strong_20_Emphasis">Note</text:span>: The following is an excerpt from the official IETF RFC. It is provided here as a convenience and is not authoritative. Refer to the original document as the authoritative reference.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A file URI identifies an object (a “file”) stored in a structured
object naming and accessing environment on a host (a “file system”).
The URI can be used in discussions about the file, and if other
conditions are met, it can be dereferenced to directly access the
file.</text:p>
      <text:p text:style-name="Text_20_body">This document specifies a syntax based on the generic syntax of
[RFC3986] that is compatible with most existing usages.  Where
incompatibilities arise, they are usually in parts of the scheme that
were under-specified in earlier definitions and have been tightened up
by more recent specifications.  Appendix A lists significant changes
to syntax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etf:8089</dc:title>
  </office:meta>
</office:document-meta>
</file>