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b_stds:tech:ietf:http"/><text:bookmark-start text:name="__RefHeading___rfc7235_-_hypertext_transfer_protocol_http_1.1authentication_1"/><text:bookmark-start text:name="rfc7235_-_hypertext_transfer_protocol_http_1.1authentication"/>RFC7235 - Hypertext Transfer Protocol (HTTP/1.1): Authentication<text:bookmark-end text:name="__RefHeading___rfc7235_-_hypertext_transfer_protocol_http_1.1authentication_1"/><text:bookmark-end text:name="rfc7235_-_hypertext_transfer_protocol_http_1.1authentication"/></text:h>
      <text:p text:style-name="Text_20_body"><text:a xlink:type="simple" xlink:href="https://www.omgwiki.org/dido/doku.php?id=dido:public:xapend.stds:tech:ietf" text:style-name="Internet_20_link" text:visited-style-name="Visited_20_Internet_20_Link"> return to the IETF Standards </text:a></text:p>
      <text:p text:style-name="Text_20_body">Data sheet for Hypertext Transfer Protocol (HTTP/1.1): Authentication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Title                      </text:p>
          </table:table-cell>
          <table:table-cell office:value-type="string" table:style-name="tablecell">
            <text:p text:style-name="tablealignleft"> Transmission Control Protocol </text:p>
          </table:table-cell>
        </table:table-row>
        <table:table-row>
          <table:table-cell office:value-type="string" table:style-name="tablecell">
            <text:p text:style-name="tablealignleft"> Acronym                    </text:p>
          </table:table-cell>
          <table:table-cell office:value-type="string" table:style-name="tablecell">
            <text:p text:style-name="tablealignleft"> HTTP </text:p>
          </table:table-cell>
        </table:table-row>
        <table:table-row>
          <table:table-cell office:value-type="string" table:style-name="tablecell">
            <text:p text:style-name="tablealignleft"> Version                    </text:p>
          </table:table-cell>
          <table:table-cell office:value-type="string" table:style-name="tablecell">
            <text:p text:style-name="tablealignleft"> 1.1 </text:p>
          </table:table-cell>
        </table:table-row>
        <table:table-row>
          <table:table-cell office:value-type="string" table:style-name="tablecell">
            <text:p text:style-name="tablealignleft"> Document Number            </text:p>
          </table:table-cell>
          <table:table-cell office:value-type="string" table:style-name="tablecell">
            <text:p text:style-name="tablealignleft"> RFC7235 </text:p>
          </table:table-cell>
        </table:table-row>
        <table:table-row>
          <table:table-cell office:value-type="string" table:style-name="tablecell">
            <text:p text:style-name="tablealignleft"> Release Date               </text:p>
          </table:table-cell>
          <table:table-cell office:value-type="string" table:style-name="tablecell">
            <text:p text:style-name="tablealignleft"> June 2014  </text:p>
          </table:table-cell>
        </table:table-row>
        <table:table-row>
          <table:table-cell office:value-type="string" table:style-name="tablecell">
            <text:p text:style-name="tablealignleft"> Reference                  </text:p>
          </table:table-cell>
          <table:table-cell office:value-type="string" table:style-name="tablecell">
            <text:p text:style-name="tablealignleft"> <text:a xlink:type="simple" xlink:href="https://tools.ietf.org/html/rfc7235" text:style-name="Internet_20_link" text:visited-style-name="Visited_20_Internet_20_Link">https://tools.ietf.org/html/rfc7235</text:a> </text:p>
          </table:table-cell>
        </table:table-row>
      </table:table>
      <text:p text:style-name="Text_20_body"><text:span text:style-name="Strong_20_Emphasis">Note</text:span>: The following is an excerpt from the official IETF RFC. It is provided here as a convenience and is not authoritative. Refer to the original document as the authoritative reference.</text:p>
      <text:h text:style-name="Heading_20_3" text:outline-level="3"><text:bookmark-start text:name="__RefHeading___introduction_2"/><text:bookmark-start text:name="introduction"/>Introduction<text:bookmark-end text:name="__RefHeading___introduction_2"/><text:bookmark-end text:name="introduction"/></text:h>
      <text:p text:style-name="Text_20_body"><text:span text:style-name="Emphasis">HTTP provides a general framework for access control and
   authentication, via an extensible set of challenge-response
   authentication schemes, which can be used by a server to challenge a
   client request and by a client to provide authentication information.
   This document defines HTTP/1.1 authentication in terms of the
   architecture defined in “Hypertext Transfer Protocol (HTTP/1.1):
   Message Syntax and Routing” <text:a xlink:type="simple" xlink:href="https://tools.ietf.org/html/rfc7230" text:style-name="Internet_20_link" text:visited-style-name="Visited_20_Internet_20_Link"> RFC7230</text:a>, including the general
   framework previously described in “HTTP Authentication: Basic and
   Digest Access Authentication” <text:a xlink:type="simple" xlink:href="https://tools.ietf.org/html/rfc2617" text:style-name="Internet_20_link" text:visited-style-name="Visited_20_Internet_20_Link"> RFC2617</text:a> and the related fields and
   status codes previously defined in “Hypertext Transfer Protocol --
   HTTP/1.1” <text:a xlink:type="simple" xlink:href="https://tools.ietf.org/html/rfc2616" text:style-name="Internet_20_link" text:visited-style-name="Visited_20_Internet_20_Link"> RFC2616</text:a>.</text:span><text:span text:style-name="Emphasis">The IANA Authentication Scheme Registry (<text:a xlink:type="simple" xlink:href="https://tools.ietf.org/html/rfc7235#section-5.1" text:style-name="Internet_20_link" text:visited-style-name="Visited_20_Internet_20_Link"> Section 5.1</text:a>) lists
   registered authentication schemes and their corresponding
   specifications, including the “basic” and “digest” authentication
   schemes previously defined by <text:a xlink:type="simple" xlink:href="https://tools.ietf.org/html/rfc2617" text:style-name="Internet_20_link" text:visited-style-name="Visited_20_Internet_20_Link"> RFC 2617</text:a>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b_stds:tech:ietf:http</dc:title>
  </office:meta>
</office:document-meta>
</file>