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etf:json"/><text:bookmark-start text:name="__RefHeading___rfc8259_-_the_javascript_object_notation_json_data_interchange_format_1"/><text:bookmark-start text:name="rfc8259_-_the_javascript_object_notation_json_data_interchange_format"/>RFC8259 - The JavaScript Object Notation (JSON) Data Interchange Format<text:bookmark-end text:name="__RefHeading___rfc8259_-_the_javascript_object_notation_json_data_interchange_format_1"/><text:bookmark-end text:name="rfc8259_-_the_javascript_object_notation_json_data_interchange_format"/></text:h>
      <text:p text:style-name="Text_20_body"><text:a xlink:type="simple" xlink:href="https://www.omgwiki.org/dido/doku.php?id=dido:public:ra:xapend:xapend.b_stds:tech:ietf:start" text:style-name="Internet_20_link" text:visited-style-name="Visited_20_Internet_20_Link"> return to the IETF Standards </text:a></text:p>
      <text:p text:style-name="Text_20_body">Data sheet for The <text:a xlink:type="simple" xlink:href="https://www.omgwiki.org/dido/doku.php?id=dido:public:ra:xapend:xapend.a_glossary:j:json" text:style-name="Internet_20_link" text:visited-style-name="Visited_20_Internet_20_Link">JavaScript Object Notation (JSON)</text:a> Data Interchange Format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he JavaScript Object Notation (JSON) Data Interchange Format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JSON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7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RFC8259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December 2017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tools.ietf.org/html/rfc8259" text:style-name="Internet_20_link" text:visited-style-name="Visited_20_Internet_20_Link">https://tools.ietf.org/html/rfc8259</text:a> </text:p>
          </table:table-cell>
        </table:table-row>
      </table:table>
      <text:p text:style-name="Text_20_body"><text:span text:style-name="Strong_20_Emphasis">Note</text:span>: The following is an excerpt from the official IETF RFC. It is provided here as a convenience and is not authoritative. Refer to the original document as the authoritative reference.</text:p>
      <text:h text:style-name="Heading_20_3" text:outline-level="3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<text:a xlink:type="simple" xlink:href="https://www.omgwiki.org/dido/doku.php?id=dido:public:ra:xapend:xapend.a_glossary:j:javascript" text:style-name="Internet_20_link" text:visited-style-name="Visited_20_Internet_20_Link">JavaScript</text:a> Object Notation (JSON) is a lightweight, text-based,
   language-independent data interchange format.  It was derived from
   the ECMAScript Programming Language Standard.  JSON defines a small
   set of formatting rules for the portable representation of structured
   data.</text:span><text:span text:style-name="Emphasis">This document removes inconsistencies with other specifications of
   JSON, repairs specification errors, and offers experience-based
   <text:a xlink:type="simple" xlink:href="https://www.omgwiki.org/dido/doku.php?id=dido:public:ra:xapend:xapend.a_glossary:i:interoperability" text:style-name="Internet_20_link" text:visited-style-name="Visited_20_Internet_20_Link">interoperability</text:a> guidanc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tf:json</dc:title>
  </office:meta>
</office:document-meta>
</file>