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tcp"/><text:bookmark-start text:name="__RefHeading___rfc0793_-_transmission_control_protocol_1"/><text:bookmark-start text:name="rfc0793_-_transmission_control_protocol"/>RFC0793 - Transmission Control Protocol<text:bookmark-end text:name="__RefHeading___rfc0793_-_transmission_control_protocol_1"/><text:bookmark-end text:name="rfc0793_-_transmission_control_protocol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RFC0793 - Transmission Control Protocol (TCP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ransmission Control Protocol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TCP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981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0793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September 1981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793" text:style-name="Internet_20_link" text:visited-style-name="Visited_20_Internet_20_Link">https://tools.ietf.org/html/rfc793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e <text:a xlink:type="simple" xlink:href="https://www.omgwiki.org/dido/doku.php?id=dido:public:ra:xapend:xapend.a_glossary:t:tcp" text:style-name="Internet_20_link" text:visited-style-name="Visited_20_Internet_20_Link">Transmission Control Protocol (TCP)</text:a> is intended for use as a highly
reliable host-to-host protocol between hosts in packet-switched computer
communication networks, and in interconnected systems of such networks.</text:span><text:span text:style-name="Emphasis">This document describes the functions to be performed by the
Transmission Control Protocol, the program that implements it, and its
<text:a xlink:type="simple" xlink:href="https://www.omgwiki.org/dido/doku.php?id=dido:public:ra:xapend:xapend.a_glossary:i:interface" text:style-name="Internet_20_link" text:visited-style-name="Visited_20_Internet_20_Link">interface</text:a> to programs or users that require its servic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tcp</dc:title>
  </office:meta>
</office:document-meta>
</file>