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7816-11"/><text:bookmark-start text:name="__RefHeading___iso_iec_7816-11_identification_cards_integrated_circuit_cards_part_11personal_verification_through_biometric_methods_1"/><text:bookmark-start text:name="iso_iec_7816-11_identification_cards_integrated_circuit_cards_part_11personal_verification_through_biometric_methods"/>ISO/IEC 7816-11 Identification cards — Integrated circuit cards — Part 11: Personal verification through biometric methods<text:bookmark-end text:name="__RefHeading___iso_iec_7816-11_identification_cards_integrated_circuit_cards_part_11personal_verification_through_biometric_methods_1"/><text:bookmark-end text:name="iso_iec_7816-11_identification_cards_integrated_circuit_cards_part_11personal_verification_through_biometric_methods"/></text:h>
      <text:p text:style-name="Text_20_body"><text:a xlink:type="simple" xlink:href="https://www.omgwiki.org/dido/doku.php?id=dido:public:ra:xapend:xapend.b_stds:tech:iso" text:style-name="Internet_20_link" text:visited-style-name="Visited_20_Internet_20_Link"> return to the ISO Standards </text:a></text:p>
      <text:p text:style-name="Text_20_body">Data sheet for Identification cards — Integrated circuit cards — Part 11: Personal verification through biometric method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dentification cards — Integrated circuit cards — Part 11: Personal verification through biometric method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7</text:p>
          </table:table-cell>
        </table:table-row>
        <table:table-row>
          <table:table-cell office:value-type="string" table:style-name="tablecell">
            <text:p text:style-name="tablealignleft"> Document Number            </text:p>
          </table:table-cell>
          <table:table-cell office:value-type="string" table:style-name="tablecell">
            <text:p text:style-name="tablealignleft"> 7816-11</text:p>
          </table:table-cell>
        </table:table-row>
        <table:table-row>
          <table:table-cell office:value-type="string" table:style-name="tablecell">
            <text:p text:style-name="tablealignleft"> Release Date               </text:p>
          </table:table-cell>
          <table:table-cell office:value-type="string" table:style-name="tablecell">
            <text:p text:style-name="tablealignleft"> 2017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obp/ui/#iso:std:iso-iec:7816:-11:ed-2:v1:en" text:style-name="Internet_20_link" text:visited-style-name="Visited_20_Internet_20_Link">https://www.iso.org/obp/ui/#iso:std:iso-iec:7816:-11:ed-2:v1:en</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cope_2"/><text:bookmark-start text:name="scope"/>Scope<text:bookmark-end text:name="__RefHeading___scope_2"/><text:bookmark-end text:name="scope"/></text:h>
      <text:p text:style-name="Text_20_body">This document specifies security-related interindustry commands to be used for personal verification through biometric methods in integrated circuit cards. It also defines the data structure and data access methods for use of the card as a carrier of the biometric reference and/or as the device to perform the verification of the cardholder’s biometric probe (on-card biometric comparison). Identification of persons using biometric methods is outside the scope of this docu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7816-11</dc:title>
  </office:meta>
</office:document-meta>
</file>