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1f74c7b60c77b8f209cf96f77c5f5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7816-12"/><text:bookmark-start text:name="__RefHeading___iso_iec_7816-12_identification_cards_-_integrated_circuit_cards_part_12cards_with_contacts_usb_electrical_interface_and_operating_procedures_1"/><text:bookmark-start text:name="iso_iec_7816-12_identification_cards_-_integrated_circuit_cards_part_12cards_with_contacts_usb_electrical_interface_and_operating_procedures"/>ISO/IEC 7816-12 Identification cards - Integrated circuit cards — Part 12: Cards with contacts — USB electrical interface and operating procedures<text:bookmark-end text:name="__RefHeading___iso_iec_7816-12_identification_cards_-_integrated_circuit_cards_part_12cards_with_contacts_usb_electrical_interface_and_operating_procedures_1"/><text:bookmark-end text:name="iso_iec_7816-12_identification_cards_-_integrated_circuit_cards_part_12cards_with_contacts_usb_electrical_interface_and_operating_procedures"/></text:h>
      <text:p text:style-name="Text_20_body"><text:a xlink:type="simple" xlink:href="https://www.omgwiki.org/dido/doku.php?id=dido:public:ra:xapend:xapend.b_stds:tech:iso:start" text:style-name="Internet_20_link" text:visited-style-name="Visited_20_Internet_20_Link"> return to the ISO Standards </text:a></text:p>
      <text:p text:style-name="Text_20_body">Data sheet for <text:a xlink:type="simple" xlink:href="https://www.omgwiki.org/dido/doku.php?id=dido:public:ra:xapend:xapend.a_glossary:i:identification" text:style-name="Internet_20_link" text:visited-style-name="Visited_20_Internet_20_Link">Identification</text:a> cards - Integrated circuit cards — Part 12: Cards with contacts — USB electrical interface and operating procedures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Identification cards - Integrated circuit cards — Part 12: Cards with contacts — USB electrical interface and operating procedures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05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7816-12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05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obp/ui/#iso:std:iso-iec:7816:-12:ed-1:v1:en" text:style-name="Internet_20_link" text:visited-style-name="Visited_20_Internet_20_Link">https://www.iso.org/obp/ui/#iso:std:iso-iec:7816:-12:ed-1:v1:en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  <text:p text:style-name="Text_20_body">This part of ISO/IEC 7816 specifies the operating conditions of an integrated circuit card that provides a USB interface. Figure 1 shows the assignment of the contact fields for a USB interface and - to illustrate interoperability - the assignment as used in <text:a xlink:type="simple" xlink:href="https://www.omgwiki.org/dido/doku.php?id=dido:public:ra:xapend:xapend.b_stds:tech:iso:7816-3" text:style-name="Internet_20_link" text:visited-style-name="Visited_20_Internet_20_Link">ISO/IEC 7816-03 Identification cards — Integrated circuit cards — Part 3: Cards with contacts — Electrical interface and transmission protocols</text:a>.</text:p>
      <text:p text:style-name="Text_20_body">
<draw:frame draw:style-name="mediacenter" draw:name="   Legend" text:anchor-type="paragraph" draw:z-index="0" svg:width="13.229166666667cm"><draw:text-box><text:p text:style-name="legendcenter"><draw:frame draw:style-name="mediacenter" draw:name="  " text:anchor-type="paragraph" draw:z-index="0" svg:width="13.229166666667cm" svg:height="10.656828703704cm"><draw:image xlink:href="Pictures/f1f74c7b60c77b8f209cf96f77c5f5fa.png" xlink:type="simple" xlink:show="embed" xlink:actuate="onLoad"/></draw:frame>  </text:p></draw:text-box></draw:frame>
</text:p>
      <text:p text:style-name="Text_20_body">Assignment of contacts for USB Integrated Circuit Card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7816-12</dc:title>
  </office:meta>
</office:document-meta>
</file>