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7816-8"/><text:bookmark-start text:name="__RefHeading___iso_iec_7816-8_identification_cards_integrated_circuit_cards_part_8commands_and_mechanisms_for_security_operations_1"/><text:bookmark-start text:name="iso_iec_7816-8_identification_cards_integrated_circuit_cards_part_8commands_and_mechanisms_for_security_operations"/>ISO/IEC 7816-8 Identification cards — Integrated circuit cards — Part 8: Commands and mechanisms for security operations<text:bookmark-end text:name="__RefHeading___iso_iec_7816-8_identification_cards_integrated_circuit_cards_part_8commands_and_mechanisms_for_security_operations_1"/><text:bookmark-end text:name="iso_iec_7816-8_identification_cards_integrated_circuit_cards_part_8commands_and_mechanisms_for_security_operations"/></text:h>
      <text:p text:style-name="Text_20_body"><text:a xlink:type="simple" xlink:href="https://www.omgwiki.org/dido/doku.php?id=dido:public:ra:xapend:xapend.b_stds:tech:iso" text:style-name="Internet_20_link" text:visited-style-name="Visited_20_Internet_20_Link"> return to the ISO Standards </text:a></text:p>
      <text:p text:style-name="Text_20_body">Data sheet for Identification cards — Integrated circuit cards — Part 8: Commands and mechanisms for security operation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Identification cards — Integrated circuit cards — Part 8: Commands and mechanisms for security operation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9</text:p>
          </table:table-cell>
        </table:table-row>
        <table:table-row>
          <table:table-cell office:value-type="string" table:style-name="tablecell">
            <text:p text:style-name="tablealignleft"> Document Number            </text:p>
          </table:table-cell>
          <table:table-cell office:value-type="string" table:style-name="tablecell">
            <text:p text:style-name="tablealignleft"> 7816-8</text:p>
          </table:table-cell>
        </table:table-row>
        <table:table-row>
          <table:table-cell office:value-type="string" table:style-name="tablecell">
            <text:p text:style-name="tablealignleft"> Release Date               </text:p>
          </table:table-cell>
          <table:table-cell office:value-type="string" table:style-name="tablecell">
            <text:p text:style-name="tablealignleft"> 2019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obp/ui/#iso:std:iso-iec:7816:-8:ed-4:v1:en" text:style-name="Internet_20_link" text:visited-style-name="Visited_20_Internet_20_Link">https://www.iso.org/obp/ui/#iso:std:iso-iec:7816:-8:ed-4:v1:en</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his document specifies inter-industry commands which can be used for security operations. This document also provides informative directives on how to construct security mechanisms with commands defined in ISO/IEC 7816-4.</text:p>
      <text:p text:style-name="Text_20_body">The choice and conditions of use of cryptographic mechanisms in security operations can affect card exportability. The evaluation of the suitability of algorithms and protocols is outside the scope of this document. It does not cover the internal implementation within the card and/or the outside wor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7816-8</dc:title>
  </office:meta>
</office:document-meta>
</file>