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customer_dispute"/><text:bookmark-start text:name="__RefHeading___iso_100032018_quality_management_customer_satisfaction_guidelines_for_dispute_resolution_external_to_organizations_1"/><text:bookmark-start text:name="iso_100032018_quality_management_customer_satisfaction_guidelines_for_dispute_resolution_external_to_organizations"/>ISO 10003:2018 Quality management — Customer satisfaction — Guidelines for dispute resolution external to organizations<text:bookmark-end text:name="__RefHeading___iso_100032018_quality_management_customer_satisfaction_guidelines_for_dispute_resolution_external_to_organizations_1"/><text:bookmark-end text:name="iso_100032018_quality_management_customer_satisfaction_guidelines_for_dispute_resolution_external_to_organizations"/></text:h>
      <text:p text:style-name="Text_20_body"><text:a xlink:type="simple" xlink:href="https://www.omgwiki.org/dido/doku.php?id=dido:public:ra:xapend:xapend.b_stds:tech:iso" text:style-name="Internet_20_link" text:visited-style-name="Visited_20_Internet_20_Link"> return to the ISO Standards </text:a></text:p>
      <text:p text:style-name="Text_20_body">Data sheet for Quality management — Customer satisfaction — Guidelines for dispute resolution external to organization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Quality management — Customer satisfaction — Guidelines for dispute resolution external to organization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ersion 2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ISO 10003:2018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8-07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71581.html" text:style-name="Internet_20_link" text:visited-style-name="Visited_20_Internet_20_Link">https://www.iso.org/standard/71581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document gives guidelines for an organization to plan, design, develop, operate, maintain and improve an effective and efficient dispute-resolution process for complaints that have not been resolved by the organization.</text:span></text:p>
      <text:p text:style-name="Text_20_body"><text:span text:style-name="Emphasis">This document is applicable to:</text:span></text:p>
      <text:p text:style-name="Text_20_body"><text:span text:style-name="Emphasis">complaints relating to the organization's products and services, the complaints-handling process or dispute-resolution process;</text:span><text:span text:style-name="Emphasis">resolution of disputes arising from domestic or cross-border business activities, including those arising from electronic commerce.</text:span><text:span text:style-name="Emphasis">This document is intended for use by any organization regardless of its type or size, or the products and services it provides, and deals with:</text:span></text:p>
      <text:p text:style-name="Text_20_body"><text:span text:style-name="Emphasis">guidance on determining when and how organizations can participate in dispute resolution;</text:span><text:span text:style-name="Emphasis">guidance on the selection of providers and use of their services;</text:span><text:span text:style-name="Emphasis">top management involvement in, and commitment to, dispute resolution and deployment of adequate resources within the organization;</text:span><text:span text:style-name="Emphasis">the essentials for fair, suitable, transparent and accessible dispute resolution;</text:span><text:span text:style-name="Emphasis">guidance on management of an organization's participation in dispute resolution;</text:span><text:span text:style-name="Emphasis">monitoring, evaluating and improving the dispute-resolution process.</text:span><text:span text:style-name="Emphasis">This document is particularly aimed at dispute resolution between an organization and</text:span></text:p>
      <text:p text:style-name="Text_20_body"><text:span text:style-name="Emphasis">individuals purchasing or using products and services for personal or household purposes, or</text:span><text:span text:style-name="Emphasis">small businesses.</text:span>This document does not apply to the resolution of other types of disputes, such as employment disputes. It does not apply to complaints handling within an organiz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customer_dispute</dc:title>
  </office:meta>
</office:document-meta>
</file>