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1"/><text:bookmark-start text:name="__RefHeading___iso_iec_9075-12016_database_languages_sql_part_1framework_sql_framework_1"/><text:bookmark-start text:name="iso_iec_9075-12016_database_languages_sql_part_1framework_sql_framework"/>ISO/IEC 9075-1:2016 Database languages — SQL — Part 1: Framework (SQL/Framework)<text:bookmark-end text:name="__RefHeading___iso_iec_9075-12016_database_languages_sql_part_1framework_sql_framework_1"/><text:bookmark-end text:name="iso_iec_9075-12016_database_languages_sql_part_1framework_sql_framework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1: Framework (SQL/Framework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1: Framework (SQL/Framework)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Framework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SO/IEC 9075-1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63555.html" text:style-name="Internet_20_link" text:visited-style-name="Visited_20_Internet_20_Link">https://www.iso.org/standard/63555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SO/IEC 9075 describes the conceptual framework used in other parts of ISO/IEC 9075 to specify the grammar of SQL and the result of processing statements in that language by an SQL-implementation.</text:span></text:p>
      <text:p text:style-name="Text_20_body"><text:span text:style-name="Emphasis">This part of ISO/IEC 9075 also defines terms and notation used in the other parts of ISO/IEC 9075.</text:span>
<text:span text:style-name="Emphasis"><text:a xlink:type="simple" xlink:href="https://www.iso.org/obp/ui/#iso:std:iso-iec:9075:-1:ed-5:v1:en" text:style-name="Internet_20_link" text:visited-style-name="Visited_20_Internet_20_Link">https://www.iso.org/obp/ui/#iso:std:iso-iec:9075:-1:ed-5:v1:en</text:a>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_sql_part3" text:style-name="Internet_20_link" text:visited-style-name="Visited_20_Internet_20_Link">dblang_sql_part3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1</dc:title>
  </office:meta>
</office:document-meta>
</file>