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11"/><text:bookmark-start text:name="__RefHeading___iso_iec_9075-112016_database_languages_sql_part_11information_and_definition_schemas_sql_schemata_1"/><text:bookmark-start text:name="iso_iec_9075-112016_database_languages_sql_part_11information_and_definition_schemas_sql_schemata"/>ISO/IEC 9075-11:2016 Database languages — SQL — Part 11: Information and definition schemas (SQL/Schemata)<text:bookmark-end text:name="__RefHeading___iso_iec_9075-112016_database_languages_sql_part_11information_and_definition_schemas_sql_schemata_1"/><text:bookmark-end text:name="iso_iec_9075-112016_database_languages_sql_part_11information_and_definition_schemas_sql_schemata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Database languages — SQL — Part 11: Information and definition schemas (SQL/Schemat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11: Information and definition schema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Schemata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075-11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11:ed-4:v1:en" text:style-name="Internet_20_link" text:visited-style-name="Visited_20_Internet_20_Link">https://www.iso.org/obp/ui/#iso:std:iso-iec:9075:-11:ed-4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specifies an Information Schema and a Definition Schema that describes:</text:span></text:p>
      <text:p text:style-name="Text_20_body"><text:span text:style-name="Emphasis">The structure and integrity constraints of SQL-data.</text:span><text:span text:style-name="Emphasis">The security and authorization specifications relating to SQL-data.</text:span><text:span text:style-name="Emphasis">The features and subfeatures of ISO/IEC 9075, and the support that each of these has in an SQL-implementation.</text:span><text:span text:style-name="Emphasis">The SQL-implementation information and sizing items of ISO/IEC 9075 and the values supported by an SQL-implementation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11</dc:title>
  </office:meta>
</office:document-meta>
</file>