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so:kdm"/><text:bookmark-start text:name="__RefHeading___iso_iec_195062012_architecture-driven_modernization_adm_--_knowledge_discovery_meta-model_kdm_1"/><text:bookmark-start text:name="iso_iec_195062012_architecture-driven_modernization_adm_--_knowledge_discovery_meta-model_kdm"/>ISO/IEC 19506:2012 Architecture-Driven Modernization (ADM) -- Knowledge Discovery Meta-Model (KDM)<text:bookmark-end text:name="__RefHeading___iso_iec_195062012_architecture-driven_modernization_adm_--_knowledge_discovery_meta-model_kdm_1"/><text:bookmark-end text:name="iso_iec_195062012_architecture-driven_modernization_adm_--_knowledge_discovery_meta-model_kdm"/></text:h>
      <text:p text:style-name="Text_20_body"><text:a xlink:type="simple" xlink:href="https://www.omgwiki.org/dido/doku.php?id=dido:public:ra:xapend:xapend.b_stds:tech:iso:start" text:style-name="Internet_20_link" text:visited-style-name="Visited_20_Internet_20_Link"> return to the ISO Standards </text:a></text:p>
      <text:p text:style-name="Text_20_body">Data sheet for Architecture-Driven Modernization (ADM) -- Knowledge Discovery Meta-Model (KDM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i:infotech" text:style-name="Internet_20_link" text:visited-style-name="Visited_20_Internet_20_Link">Information technology</text:a> -- Object Management Group Architecture-Driven Modernization (ADM) -- Knowledge Discovery Meta-Model (KDM)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12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19506:2012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012-04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iso.org/standard/32625.html" text:style-name="Internet_20_link" text:visited-style-name="Visited_20_Internet_20_Link">https://www.iso.org/standard/32625.html</text:a> </text:p>
          </table:table-cell>
        </table:table-row>
      </table:table>
      <text:p text:style-name="Text_20_body"><text:span text:style-name="Strong_20_Emphasis">Note</text:span>: The following is an excerpt from the official ISO catalog. It is provided here as a convenience and is not authoritative. Refer to the original document as the authoritative reference.</text:p>
      <text:h text:style-name="Heading_20_3" text:outline-level="3"><text:bookmark-start text:name="__RefHeading___summary_2"/><text:bookmark-start text:name="summary"/>Summary<text:bookmark-end text:name="__RefHeading___summary_2"/><text:bookmark-end text:name="summary"/></text:h>
      <text:p text:style-name="Text_20_body"><text:span text:style-name="Emphasis">ISO/IEC 19506:2012 defines a meta-model for representing existing software assets, their associations, and operational environments, referred to as the Knowledge Discovery Meta-model (KDM). This is the first in the series of specifications related to <text:a xlink:type="simple" xlink:href="https://www.omgwiki.org/dido/doku.php?id=dido:public:ra:xapend:xapend.a_glossary:s:swassurance" text:style-name="Internet_20_link" text:visited-style-name="Visited_20_Internet_20_Link">Software Assurance (SwA)</text:a> and Architecture-Driven Modernization (ADM) activities. KDM facilitates projects that involve existing software systems by insuring <text:a xlink:type="simple" xlink:href="https://www.omgwiki.org/dido/doku.php?id=dido:public:ra:xapend:xapend.a_glossary:i:interoperability" text:style-name="Internet_20_link" text:visited-style-name="Visited_20_Internet_20_Link">interoperability</text:a> and exchange of data between tools provided by different vendor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so:kdm</dc:title>
  </office:meta>
</office:document-meta>
</file>