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quare_guide"/><text:bookmark-start text:name="__RefHeading___iso_iec_ieee_250002014_square_--_guide_to_square_1"/><text:bookmark-start text:name="iso_iec_ieee_250002014_square_--_guide_to_square"/>ISO/IEC/IEEE 25000:2014 SQuaRE -- Guide to SQuaRE<text:bookmark-end text:name="__RefHeading___iso_iec_ieee_250002014_square_--_guide_to_square_1"/><text:bookmark-end text:name="iso_iec_ieee_250002014_square_--_guide_to_square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Guide to SQuaR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ystems and software engineering -- Systems and software Quality Requirements and Evaluation (SQuaRE) -- Guide to SQuaRE and software engineering -- System life cycle processe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uaRE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4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5000:2014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4-03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64764.html" text:style-name="Internet_20_link" text:visited-style-name="Visited_20_Internet_20_Link">https://www.iso.org/standard/64764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ISO/IEC 25000:2014 provides guidance for the use of the new series of International Standards named Systems and software Quality Requirements and Evaluation (SQuaRE). The purpose of ISO/IEC 25000:2014 is to provide a general overview of SQuaRE contents, common reference models and definitions, as well as the relationship among the documents, allowing users of the Guide a good understanding of those series of standards, according to their purpose of use. It also contains an explanation of the transition process between the old ISO/IEC 9126 and the ISO/IEC 14598 series and SQua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quare_guide</dc:title>
  </office:meta>
</office:document-meta>
</file>