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asis:mqtt"/><text:bookmark-start text:name="__RefHeading___message_queuing_telemetry_transport_mqtt_1"/><text:bookmark-start text:name="message_queuing_telemetry_transport_mqtt"/>Message Queuing Telemetry Transport (MQTT)<text:bookmark-end text:name="__RefHeading___message_queuing_telemetry_transport_mqtt_1"/><text:bookmark-end text:name="message_queuing_telemetry_transport_mqtt"/></text:h>
      <text:p text:style-name="Text_20_body"><text:a xlink:type="simple" xlink:href="https://www.omgwiki.org/dido/doku.php?id=dido:public:ra:xapend:xapend.b_stds:tech:oasis:start" text:style-name="Internet_20_link" text:visited-style-name="Visited_20_Internet_20_Link"> return to the OASIS Standards </text:a></text:p>
      <text:p text:style-name="Text_20_body">Data sheet for OASIS Message Queuing Telemetry Transport (MQTT)</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ASIStitle  </text:p>
          </table:table-cell>
        </table:table-row>
        <table:table-row>
          <table:table-cell office:value-type="string" table:style-name="tablecell">
            <text:p text:style-name="tablealignleft"> Acronym                    </text:p>
          </table:table-cell>
          <table:table-cell office:value-type="string" table:style-name="tablecell">
            <text:p text:style-name="tablealignleft"> MQTT </text:p>
          </table:table-cell>
        </table:table-row>
        <table:table-row>
          <table:table-cell office:value-type="string" table:style-name="tablecell">
            <text:p text:style-name="tablealignleft"> Version                    </text:p>
          </table:table-cell>
          <table:table-cell office:value-type="string" table:style-name="tablecell">
            <text:p text:style-name="tablealignleft"> 5.0</text:p>
          </table:table-cell>
        </table:table-row>
        <table:table-row>
          <table:table-cell office:value-type="string" table:style-name="tablecell">
            <text:p text:style-name="tablealignleft"> OASIS Document Number      </text:p>
          </table:table-cell>
          <table:table-cell office:value-type="string" table:style-name="tablecell">
            <text:p text:style-name="tablealignleft"> MQTT-V5.0-os    </text:p>
          </table:table-cell>
        </table:table-row>
        <table:table-row>
          <table:table-cell office:value-type="string" table:style-name="tablecell">
            <text:p text:style-name="tablealignleft"> Release Date               </text:p>
          </table:table-cell>
          <table:table-cell office:value-type="string" table:style-name="tablecell">
            <text:p text:style-name="tablealignleft"> 07 March 2019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docs.oasis-open.org/mqtt/mqtt/v5.0/os/mqtt-v5.0-os.html#_Toc3901000" text:style-name="Internet_20_link" text:visited-style-name="Visited_20_Internet_20_Link">https://docs.oasis-open.org/mqtt/mqtt/v5.0/os/mqtt-v5.0-os.html#_Toc3901000</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docs.oasis-open.org/mqtt/mqtt/v5.0/os/mqtt-v5.0-os.html#_Toc3901000" text:style-name="Internet_20_link" text:visited-style-name="Visited_20_Internet_20_Link">https://docs.oasis-open.org/mqtt/mqtt/v5.0/os/mqtt-v5.0-os.html#_Toc3901000</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text:span text:style-name="Emphasis">MQTT is a Client Server publish/subscribe messaging transport protocol. It is light weight, open, simple, and designed to be easy to implement. These characteristics make it ideal for use in many situations, including constrained environments such as for communication in Machine to Machine (M2M) and Internet of Things (IoT) contexts where a small code footprint is required and/or network bandwidth is at a premium.</text:span></text:p>
      <text:p text:style-name="Text_20_body"><text:span text:style-name="Emphasis">The protocol runs over TCP/IP, or over other network protocols that provide ordered, lossless, bi-directional connections. Its features include:</text:span></text:p>
      <text:p text:style-name="Text_20_body"><text:span text:style-name="Emphasis">Use of the publish/subscribe message pattern which provides one-to-many message distribution and decoupling of applications.</text:span><text:span text:style-name="Emphasis">A messaging transport that is agnostic to the content of the payload.</text:span><text:span text:style-name="Emphasis">Three qualities of service for message delivery:</text:span><text:span text:style-name="Emphasis">“At most once”, where messages are delivered according to the best efforts of the operating environment. Message loss can occur. This level could be used, for example, with ambient sensor data where it does not matter if an individual reading is lost as the next one will be published soon after.</text:span><text:span text:style-name="Emphasis">“At least once”, where messages are assured to arrive but duplicates can occur.</text:span><text:span text:style-name="Emphasis">“Exactly once”, where messages are assured to arrive exactly once. This level could be used, for example, with billing systems where duplicate or lost messages could lead to incorrect charges being applied.</text:span><text:span text:style-name="Emphasis">A small transport overhead and protocol exchanges minimized to reduce network traffic.</text:span><text:span text:style-name="Emphasis">A mechanism to notify interested parties when an abnormal disconnection occur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asis:mqtt</dc:title>
  </office:meta>
</office:document-meta>
</file>