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acrm"/><text:bookmark-start text:name="__RefHeading___omgautomated_source_code_cisq_reliability_measure_ascrm_1"/><text:bookmark-start text:name="omgautomated_source_code_cisq_reliability_measure_ascrm"/>OMG: Automated Source Code CISQ Reliability Measure (ASCRM)<text:bookmark-end text:name="__RefHeading___omgautomated_source_code_cisq_reliability_measure_ascrm_1"/><text:bookmark-end text:name="omgautomated_source_code_cisq_reliability_measure_ascrm"/></text:h>
      <text:p text:style-name="Text_20_body"><text:a xlink:type="simple" xlink:href="https://www.omgwiki.org/dido/doku.php?id=dido:public:xapend.stds:tech:omg" text:style-name="Internet_20_link" text:visited-style-name="Visited_20_Internet_20_Link"> return to the OMG Standards </text:a></text:p>
      <text:p text:style-name="Text_20_body">Data sheet for Automated Source Code CISQ Reliability Measure (ASCRM)</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utomated Source Code CISQ Reliability Measure  </text:p>
          </table:table-cell>
        </table:table-row>
        <table:table-row>
          <table:table-cell office:value-type="string" table:style-name="tablecell">
            <text:p text:style-name="tablealignleft"> Acronym                    </text:p>
          </table:table-cell>
          <table:table-cell office:value-type="string" table:style-name="tablecell">
            <text:p text:style-name="tablealignleft"> ASCRM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6-01-03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6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ASCRM/" text:style-name="Internet_20_link" text:visited-style-name="Visited_20_Internet_20_Link">https://www.omg.org/spec/ASCRM/</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ASCRM/1.0/PDF" text:style-name="Internet_20_link" text:visited-style-name="Visited_20_Internet_20_Link">https://www.omg.org/spec/ASCRM/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Emphasis">The purpose of this specification is to establish a standard measure of reliability based on detecting violations of good
architectural and coding practices that could result in unreliable operation such as outages, data corruption, and lengthy recovery from system failures. Establishing a standard for this measure is important because such measures are being used in outsourcing and system development contracts without having an approved international standard to reference. They are also critical to other software-intensive OMG initiatives such as The Internet of Things. The Consortium for IT Software Quality (CISQ) was formed as a special interest group of OMG to create specifications for automating standard measures of software quality attributes and submit them to OMG for approval.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acrm</dc:title>
  </office:meta>
</office:document-meta>
</file>