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aep"/><text:bookmark-start text:name="__RefHeading___omgautomated_enhancement_points_aep_1"/><text:bookmark-start text:name="omgautomated_enhancement_points_aep"/>OMG: Automated Enhancement Points (AEP)<text:bookmark-end text:name="__RefHeading___omgautomated_enhancement_points_aep_1"/><text:bookmark-end text:name="omgautomated_enhancement_points_aep"/></text:h>
      <text:p text:style-name="Text_20_body"><text:a xlink:type="simple" xlink:href="https://www.omgwiki.org/dido/doku.php?id=dido:public:xapend.stds:tech:omg" text:style-name="Internet_20_link" text:visited-style-name="Visited_20_Internet_20_Link"> return to the OMG Standards </text:a></text:p>
      <text:p text:style-name="Text_20_body">Data sheet for AEP</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Automated Enhancement Points  </text:p>
          </table:table-cell>
        </table:table-row>
        <table:table-row>
          <table:table-cell office:value-type="string" table:style-name="tablecell">
            <text:p text:style-name="tablealignleft"> Acronym                    </text:p>
          </table:table-cell>
          <table:table-cell office:value-type="string" table:style-name="tablecell">
            <text:p text:style-name="tablealignleft"> AEP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17-04-03  </text:p>
          </table:table-cell>
        </table:table-row>
        <table:table-row>
          <table:table-cell office:value-type="string" table:style-name="tablecell">
            <text:p text:style-name="tablealignleft"> Release Date               </text:p>
          </table:table-cell>
          <table:table-cell office:value-type="string" table:style-name="tablecell">
            <text:p text:style-name="tablealignleft"> April 2017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AEP/" text:style-name="Internet_20_link" text:visited-style-name="Visited_20_Internet_20_Link">https://www.omg.org/spec/AEP/</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AEP/1.0/PDF" text:style-name="Internet_20_link" text:visited-style-name="Visited_20_Internet_20_Link">https://www.omg.org/spec/AEP/1.0/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purpose_2"/><text:bookmark-start text:name="purpose"/>Purpose<text:bookmark-end text:name="__RefHeading___purpose_2"/><text:bookmark-end text:name="purpose"/></text:h>
      <text:p text:style-name="Text_20_body"><text:span text:style-name="Emphasis">The purpose of this specification is to establish an automated sizing measure, Automated Enhancement Points, which solves specific problems with OMG’s approved specification for Automated Function Points when used to measure maintenance and enhancement work performed between two revisions of the software. Current functional sizing
measures frequently produce inaccurate and misleading results when looking at functional size evolution and comparing the value to the effort expended during maintenance and enhancement. This problem is especially acute for analyzing productivity or evaluating contract performance. The solution proposed in Automated Enhancement Points establishes a standard measure that addresses 1) the complexity of the requested change, 2) anomalies in counting practices, and 3) measurement of the non-functional elements of an application. Automated Enhancement Points extend beyond the user transactional functions of a business application, the domain of functional measurement, to incorporate the components and elements that manage the non-functional, structural requirements of the application and allow it to perform in a modern multi-technology, multi-platform environment. As an additional benefit, this expansion beyond functional elements provides a foundation for extending automated software size measurement to organizations such as the Industrial Internet Consortium that involve highly algorithmic or embedded software, a domain that traditionally measured size only in lines of code.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aep</dc:title>
  </office:meta>
</office:document-meta>
</file>