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omg:idl"/><text:bookmark-start text:name="__RefHeading___omginterface_definition_language_idl_1"/><text:bookmark-start text:name="omginterface_definition_language_idl"/>OMG: Interface Definition Language (IDL)<text:bookmark-end text:name="__RefHeading___omginterface_definition_language_idl_1"/><text:bookmark-end text:name="omginterface_definition_language_idl"/></text:h>
      <text:p text:style-name="Text_20_body"><text:a xlink:type="simple" xlink:href="https://www.omgwiki.org/dido/doku.php?id=dido:public:apdx.stds:tech:omg" text:style-name="Internet_20_link" text:visited-style-name="Visited_20_Internet_20_Link"> return to the OMG Standards </text:a></text:p>
      <text:p text:style-name="Text_20_body">Data sheet for Interface Definition Language (IDL 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nterface Definition Language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IDL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4.2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18-01-05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March 2018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IDL/" text:style-name="Internet_20_link" text:visited-style-name="Visited_20_Internet_20_Link">https://www.omg.org/spec/IDL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IDL/4.2/PDF" text:style-name="Internet_20_link" text:visited-style-name="Visited_20_Internet_20_Link">https://www.omg.org/spec/IDL/4.2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
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This document specifies the OMG Interface Definition Language (IDL). IDL is a descriptive language used to define data types and interfaces in a way that is independent of the programming language or operating system/processor platform.</text:span><text:span text:style-name="Emphasis">The IDL specifies only the syntax used to define the data types and interfaces. It is normally used in connection with other specifications that further define how these types/interfaces are utilized in specific contexts and platforms:</text:span><text:span text:style-name="Emphasis">Separate “language mapping” specifications define how the IDL-defined constructs map to specific
programming languages, such as, C/C++, Java, C#, etc.</text:span><text:span text:style-name="Emphasis">Separate “serialization” specifications define how data objects and method invocations are serialized into a
format suitable for network transmission.</text:span><text:span text:style-name="Emphasis">Separate “middleware” specifications, such as, DDS or CORBA leverage the IDL to define data-types, services, and interfaces. The description of IDL grammar uses a syntax notation that is similar to Extended Backus-Naur Format (EBNF)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omg:idl</dc:title>
  </office:meta>
</office:document-meta>
</file>