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omg:mof"/><text:bookmark-start text:name="__RefHeading___omgmeta_object_facility_mof_1"/><text:bookmark-start text:name="omgmeta_object_facility_mof"/>OMG: Meta Object Facility (MOF)<text:bookmark-end text:name="__RefHeading___omgmeta_object_facility_mof_1"/><text:bookmark-end text:name="omgmeta_object_facility_mof"/></text:h>
      <text:p text:style-name="Text_20_body"><text:a xlink:type="simple" xlink:href="https://www.omgwiki.org/dido/doku.php?id=dido:public:ra:xapend:xapend.b_stds:tech:omg:start" text:style-name="Internet_20_link" text:visited-style-name="Visited_20_Internet_20_Link"> return to the OMG Standards </text:a></text:p>
      <text:p text:style-name="Text_20_body">Data sheet for OmgTitle (mof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Meta Object Facility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MOF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.5.1 </text:p>
          </table:table-cell>
        </table:table-row>
        <table:table-row>
          <table:table-cell office:value-type="string" table:style-name="tablecell">
            <text:p text:style-name="tablealignleft"> OMG Document Number        </text:p>
          </table:table-cell>
          <table:table-cell office:value-type="string" table:style-name="tablecell">
            <text:p text:style-name="tablealignleft"> formal/2019-10-01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October 2012  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>
            <text:p text:style-name="tablealignleft"> <text:a xlink:type="simple" xlink:href="https://www.omg.org/spec/MOF/" text:style-name="Internet_20_link" text:visited-style-name="Visited_20_Internet_20_Link">https://www.omg.org/spec/MOF/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s://www.omg.org/spec/MOF/2.5.1/PDF" text:style-name="Internet_20_link" text:visited-style-name="Visited_20_Internet_20_Link">https://www.omg.org/spec/MOF/2.5.1/PDF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</text:p>
      <text:h text:style-name="Heading_20_3" text:outline-level="3"><text:bookmark-start text:name="__RefHeading___scope_2"/><text:bookmark-start text:name="scope"/>Scope<text:bookmark-end text:name="__RefHeading___scope_2"/><text:bookmark-end text:name="scope"/></text:h>
      <text:p text:style-name="Text_20_body"><text:span text:style-name="Emphasis">This International Standard provides the basis for metamodel definition in OMG’s family of MDA languages and is based on a simplification of UML2’s class modeling capabilities. In addition to providing the means for metamodel definition, it adds core capabilities for model management in general, including Identifiers, a simple generic Tag capability and
Reflective operations are defined generically and can be applied regardless of the metamodel.</text:span><text:span text:style-name="Emphasis">MOF 2 Core is built on other OMG MOF specifications, in cluding the following (in this list ‘MOF based model’ means any model that instantiates a metamodel defined using MOF, which includes metamodels themselves):</text:span><text:span text:style-name="Emphasis">XMI - for interchanging MOF-based models in XML [XMI25]</text:span><text:span text:style-name="Emphasis">MOF 2 Facility and Object Lifecycle - for connecting to and managing collections of MOF-based model elements [MOFFOL] </text:span><text:span text:style-name="Emphasis">MOF 2 Versioning and Development Lifecycle - for managing versions and configurations of MOF-based models [MOFVD] </text:span><text:span text:style-name="Emphasis">MOF Queries Views and Transformations - for transforming MOF-based models [QVT]</text:span><text:span text:style-name="Emphasis">MOF Models to Text - for generating text, such as programs, from MOF-based models [MOFM2T]</text:span><text:span text:style-name="Emphasis">Object Constraint Language - for specifying constraints on MOF-based models [OCL]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omg:mof</dc:title>
  </office:meta>
</office:document-meta>
</file>