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c_hwarch:1_embedded:networked"/><text:bookmark-start text:name="__RefHeading___c.1.3_networked_embedded_systems_1"/><text:bookmark-start text:name="c.1.3_networked_embedded_systems"/>C.1.3 Networked Embedded Systems<text:bookmark-end text:name="__RefHeading___c.1.3_networked_embedded_systems_1"/><text:bookmark-end text:name="c.1.3_networked_embedded_systems"/></text:h>
      <text:p text:style-name="Text_20_body"><text:span text:style-name="Strong_20_Emphasis">Networked Embedded Systems</text:span> - is where devices are networked together as peers to provide a “system”. Some examples would be the sensors in a home security or home automation system. Some networked systems can contain hundreds of thousands of peers all working in harmony to monitor large operations such as a dam, an airtraffic control system, or a hospit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c_hwarch:1_embedded:networked</dc:title>
  </office:meta>
</office:document-meta>
</file>