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mcs-51"/><text:bookmark-start text:name="__RefHeading___mcs-51_1"/><text:bookmark-start text:name="mcs-51"/>MCS-51<text:bookmark-end text:name="__RefHeading___mcs-51_1"/><text:bookmark-end text:name="mcs-51"/></text:h>
      <text:p text:style-name="Text_20_body"><text:a xlink:type="simple" xlink:href="https://www.omgwiki.org/dido/doku.php?id=dido:public:ra:xapend:xapend.c_hwarch" text:style-name="Internet_20_link" text:visited-style-name="Visited_20_Internet_20_Link"> Return to Hardware Architectures </text:a></text:p>
      <text:p text:style-name="Text_20_body">The <text:span text:style-name="Strong_20_Emphasis">Intel MCS-51</text:span> (commonly termed 8051) is a single chip microcontroller (MCU) series developed by Intel in 1980 for use in embedded systems. The architect of the Intel MCS-51 instruction set was John H. Wharton.[1][2] Intel's original versions were popular in the 1980s and early 1990s and enhanced binary compatible derivatives remain popular today. It is an example of a complex instruction set computer, and has separate memory spaces for program instructions and data.</text:p>
      <text:p text:style-name="Text_20_body">Intel's original MCS-51 family was developed using N-type metal-oxide-semiconductor (NMOS) technology like its predecessor Intel MCS-48, but later versions, identified by a letter C in their name (e.g., 80C51) use complementary metal–oxide–semiconductor (CMOS) technology and consume less power than their NMOS predecessors. This made them more suitable for battery-powered devices.</text:p>
      <text:p text:style-name="Text_20_body">The family was continued in 1996 with the enhanced 8-bit MCS-151 and the 8/16/32-bit MCS-251 family of binary compatible microcontrollers.[3] While Intel no longer manufactures the MCS-51, MCS-151 and MCS-251 family, enhanced binary compatible derivatives made by numerous vendors remain popular today. Some derivatives integrate a digital signal processor (DSP). Beyond these physical devices, several companies also offer MCS-51 derivatives as IP cores for use in field-programmable gate array (FPGA) or application-specific integrated circuit (ASIC) designs. </text:p>
      <text:p text:style-name="Text_20_body">Source: <text:a xlink:type="simple" xlink:href="https://en.wikipedia.org/wiki/Intel_MCS-51" text:style-name="Internet_20_link" text:visited-style-name="Visited_20_Internet_20_Link">https://en.wikipedia.org/wiki/Intel_MCS-5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its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troduced              </text:p>
          </table:table-cell>
          <table:table-cell office:value-type="string" table:style-name="tablecell">
            <text:p text:style-name="tablealignleft"> 1980   </text:p>
          </table:table-cell>
        </table:table-row>
        <table:table-row>
          <table:table-cell office:value-type="string" table:style-name="tableheader">
            <text:p text:style-name="Table_20_Heading"> Design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coding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diannes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xtension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mcs-51</dc:title>
  </office:meta>
</office:document-meta>
</file>