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c_hwarch:server:sw"/><text:bookmark-start text:name="__RefHeading___software_servers_1"/><text:bookmark-start text:name="software_servers"/>Software Servers<text:bookmark-end text:name="__RefHeading___software_servers_1"/><text:bookmark-end text:name="software_servers"/></text:h>
      <text:p text:style-name="Text_20_body"><text:a xlink:type="simple" xlink:href="#dido:public:ra:xapend:xapend.c_hwarch:server:sw" text:style-name="Local_20_link" text:visited-style-name="Visited_20_Local_20_Link"> Return to Serve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c_hwarch:server:sw</dc:title>
  </office:meta>
</office:document-meta>
</file>