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centos:start"/><text:bookmark-start text:name="__RefHeading___centos_1"/><text:bookmark-start text:name="centos"/>CentOS<text:bookmark-end text:name="__RefHeading___centos_1"/><text:bookmark-end text:name="cent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CentOS</text:span> (/ˈsɛntɒs/, from Community Enterprise <text:a xlink:type="simple" xlink:href="https://www.omgwiki.org/dido/doku.php?id=dido:public:ra:xapend:xapend.a_glossary:o:os" text:style-name="Internet_20_link" text:visited-style-name="Visited_20_Internet_20_Link">Operating System</text:a>) is a Linux distribution that provides a free, community-supported <text:a xlink:type="simple" xlink:href="https://www.omgwiki.org/dido/doku.php?id=dido:public:ra:xapend:xapend.a_glossary:c:computerplaform" text:style-name="Internet_20_link" text:visited-style-name="Visited_20_Internet_20_Link">computing platform</text:a> functionally compatible with its upstream source, Red Hat Enterprise Linux (RHEL). In January 2014, CentOS announced the official joining with Red Hat while staying independent from RHEL, under a new CentOS governing board.</text:p>
      <text:p text:style-name="Text_20_body">Source: <text:a xlink:type="simple" xlink:href="https://en.wikipedia.org/wiki/CentOS" text:style-name="Internet_20_link" text:visited-style-name="Visited_20_Internet_20_Link">https://en.wikipedia.org/wiki/CentO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The CentOS Project (affiliated with Red Hat)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Linux Family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Open Source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>
            <text:p text:style-name="tablealignleft"> 14 May 2004   </text:p>
          </table:table-cell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8.2.2004[2] (15 June 2020; 5 months ago) [±], 7.9-2009[3] (12 November 2020; 11 days ago) [±], 6.10[4] (3 July 2018; 2 years ago)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x86-64[a], and since CentOS 8, POWER8 and <text:a xlink:type="simple" xlink:href="https://www.omgwiki.org/dido/doku.php?id=dido:public:ra:xapend:xapend.a_glossary:00-9:64bit" text:style-name="Internet_20_link" text:visited-style-name="Visited_20_Internet_20_Link">64-bit</text:a> ARM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Linux kernel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>
            <text:p text:style-name="tablealignleft"> Bash, GNOME Shell </text:p>
          </table:table-cell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GNU GPL and other licenses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centos.org/" text:style-name="Internet_20_link" text:visited-style-name="Visited_20_Internet_20_Link">https://centos.org/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centos:start</dc:title>
  </office:meta>
</office:document-meta>
</file>