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freertos:start"/><text:bookmark-start text:name="__RefHeading___freertos_1"/><text:bookmark-start text:name="freertos"/>FreeRTOS<text:bookmark-end text:name="__RefHeading___freertos_1"/><text:bookmark-end text:name="freert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FreeRTOS</text:span> is AIX (Advanced Interactive eXecutive, pronounced /ˌeɪaɪˈɛks/) is a series of proprietary <text:a xlink:type="simple" xlink:href="https://www.omgwiki.org/dido/doku.php?id=dido:public:ra:xapend:xapend.a_glossary:u:unix" text:style-name="Internet_20_link" text:visited-style-name="Visited_20_Internet_20_Link">Unix</text:a> <text:a xlink:type="simple" xlink:href="https://www.omgwiki.org/dido/doku.php?id=dido:public:ra:xapend:xapend.a_glossary:o:os" text:style-name="Internet_20_link" text:visited-style-name="Visited_20_Internet_20_Link">operating systems</text:a> developed and sold by IBM for several of its computer platforms. Originally released for the IBM RT PC RISC workstation, AIX now supports or has supported a wide variety of hardware platforms, including the IBM RS/6000 series and later POWER and PowerPC-based systems, IBM System i, System/370 mainframes, PS/2 personal computers, and the Apple Network <text:a xlink:type="simple" xlink:href="https://www.omgwiki.org/dido/doku.php?id=dido:public:ra:xapend:xapend.a_glossary:s:server" text:style-name="Internet_20_link" text:visited-style-name="Visited_20_Internet_20_Link">Server</text:a>.</text:p>
      <text:p text:style-name="Text_20_body">AIX is based on UNIX System V with 4.3BSD-compatible extensions. It is one of four commercial operating systems that have versions certified to The Open Group's UNIX 03 standard (the others being macOS, HP-UX and eulerOS).</text:p>
      <text:p text:style-name="Text_20_body">The AIX family of operating systems debuted in 1986, became the standard operating system for the RS/6000 series on its launch in 1990, and is still actively developed by IBM. It is currently supported on IBM Power Systems alongside IBM i and Linux. </text:p>
      <text:p text:style-name="Text_20_body">Source: <text:a xlink:type="simple" xlink:href="https://en.wikipedia.org/wiki/FreeRTOS" text:style-name="Internet_20_link" text:visited-style-name="Visited_20_Internet_20_Link">https://en.wikipedia.org/wiki/FreeRT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Real Time Engineers Ltd.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Real-time operating systems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Open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0.3.1 19 February 2020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M (ARM7, ARM9, Cortex-M3, Cortex-M4, Cortex-M7, Cortex-A), Atmel AVR, AVR32, HCS12, MicroBlaze, Cortus (APS1, APS3, APS3R, APS5, FPF3, FPS6, FPS8), MSP430, PIC, Renesas H8/S, SuperH, RX, x86, 8052, Coldfire, V850, 78K0R, Fujitsu MB91460 series, Fujitsu MB96340 series, Nios II, Cortex-R4, TMS570, RM4x, Espressif ESP32, RISC-V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icrokernel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MIT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www.freertos.org/" text:style-name="Internet_20_link" text:visited-style-name="Visited_20_Internet_20_Link">http://www.freertos.org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freertos:start</dc:title>
  </office:meta>
</office:document-meta>
</file>