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lynxos:start"/><text:bookmark-start text:name="__RefHeading___lynxos_rtos_1"/><text:bookmark-start text:name="lynxos_rtos"/>LynxOS RTOS<text:bookmark-end text:name="__RefHeading___lynxos_rtos_1"/><text:bookmark-end text:name="lynxos_rto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LynxOS RTOS</text:span> is a <text:a xlink:type="simple" xlink:href="https://www.omgwiki.org/dido/doku.php?id=dido:public:ra:xapend:xapend.a_glossary:u:unix" text:style-name="Internet_20_link" text:visited-style-name="Visited_20_Internet_20_Link">Unix</text:a>-like real-time <text:a xlink:type="simple" xlink:href="https://www.omgwiki.org/dido/doku.php?id=dido:public:ra:xapend:xapend.a_glossary:o:os" text:style-name="Internet_20_link" text:visited-style-name="Visited_20_Internet_20_Link">operating system</text:a> from Lynx Software Technologies (formerly “LynuxWorks”). Sometimes known as the Lynx Operating System, LynxOS features full POSIX conformance and, more recently, Linux compatibility. LynxOS is mostly used in real-time embedded systems, in applications for avionics, aerospace, the military, industrial process control and telecommunications. As such, it is compatible with military-grade security <text:a xlink:type="simple" xlink:href="https://www.omgwiki.org/dido/doku.php?id=dido:public:ra:xapend:xapend.a_glossary:p:protocol" text:style-name="Internet_20_link" text:visited-style-name="Visited_20_Internet_20_Link">protocol</text:a> such as wolfSSL, a popular TLS/SSL library. </text:p>
      <text:p text:style-name="Text_20_body">Source: <text:a xlink:type="simple" xlink:href="https://en.wikipedia.org/wiki/LynxOS" text:style-name="Internet_20_link" text:visited-style-name="Visited_20_Internet_20_Link">https://en.wikipedia.org/wiki/LynxO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Lynx Software Technologies, Inc.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Unix-like real-time operating system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Closed Sourc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1986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20 February 2020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Motorola 68010, Intel 80386, ARM architecture, PowerPC 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Dynamic Extendable  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c:cli" text:style-name="Internet_20_link" text:visited-style-name="Visited_20_Internet_20_Link">Command Line Interface (CLI)</text:a>  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Proprietary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://www.lynx.com/products/real-time-operating-systems/lynxos-rtos/" text:style-name="Internet_20_link" text:visited-style-name="Visited_20_Internet_20_Link">http://www.lynx.com/products/real-time-operating-systems/lynxos-rtos/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lynxos:start</dc:title>
  </office:meta>
</office:document-meta>
</file>