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sco_unixware:start"/><text:bookmark-start text:name="__RefHeading___sco_unixware_1"/><text:bookmark-start text:name="sco_unixware"/>SCO UnixWare<text:bookmark-end text:name="__RefHeading___sco_unixware_1"/><text:bookmark-end text:name="sco_unixware"/></text:h>
      <text:p text:style-name="Text_20_body"><text:a xlink:type="simple" xlink:href="https://www.omgwiki.org/dido/doku.php?id=dido:public:ra:xapend:xapend.c_opsys" text:style-name="Internet_20_link" text:visited-style-name="Visited_20_Internet_20_Link"> Return to Operating Systems </text:a></text:p>
      <text:p text:style-name="Text_20_body"><text:span text:style-name="Strong_20_Emphasis">SCO UnixWare</text:span> is a Unix operating system. It was originally released by Univel, a jointly owned venture of AT&amp;T's Unix System Laboratories (USL) and Novell. It was then taken over by Novell. Via Santa Cruz Operation (SCO), it went on to Caldera Systems, Caldera International, and The SCO Group before it was sold to UnXis (now Xinuos). UnixWare is typically deployed as a server rather than a desktop. Binary distributions of UnixWare are available for x86 architecture computers. UnixWare is primarily marketed as a server operating system.[</text:p>
      <text:p text:style-name="Text_20_body">Source: <text:a xlink:type="simple" xlink:href="https://en.wikipedia.org/wiki/UnixWare" text:style-name="Internet_20_link" text:visited-style-name="Visited_20_Internet_20_Link">https://en.wikipedia.org/wiki/UnixWare</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Univel, Novell, SCO, Caldera Systems, Caldera International, The SCO Group, Xinuos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Unix   </text:p>
          </table:table-cell>
        </table:table-row>
        <table:table-row>
          <table:table-cell office:value-type="string" table:style-name="tableheader">
            <text:p text:style-name="Table_20_Heading"> Working state           </text:p>
          </table:table-cell>
          <table:table-cell office:value-type="string" table:style-name="tablecell"/>
        </table:table-row>
        <table:table-row>
          <table:table-cell office:value-type="string" table:style-name="tableheader">
            <text:p text:style-name="Table_20_Heading"> Source model            </text:p>
          </table:table-cell>
          <table:table-cell office:value-type="string" table:style-name="tablecell">
            <text:p text:style-name="tablealignleft"> Closed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1992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7 Definitive 2018 / 2017   </text:p>
          </tabl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ext:p text:style-name="tablealignleft"> Monolithic Kernel   </text:p>
          </table:table-cell>
        </table:table-row>
        <table:table-row>
          <table:table-cell office:value-type="string" table:style-name="tableheader">
            <text:p text:style-name="Table_20_Heading"> Default user interface  </text:p>
          </table:table-cell>
          <table:table-cell office:value-type="string" table:style-name="tablecell"/>
        </table:table-row>
        <table:table-row>
          <table:table-cell office:value-type="string" table:style-name="tableheader">
            <text:p text:style-name="Table_20_Heading"> License                 </text:p>
          </table:table-cell>
          <table:table-cell office:value-type="string" table:style-name="tablecell">
            <text:p text:style-name="tablealignleft"> Proproetary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xinuos.com/products/unixware-7/" text:style-name="Internet_20_link" text:visited-style-name="Visited_20_Internet_20_Link">https://www.xinuos.com/products/unixware-7/</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sco_unixware:start</dc:title>
  </office:meta>
</office:document-meta>
</file>