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name="PluginODTAutoStyle_Table_2" style:family="table">
      <style:table-properties table:align="center" fo:margin-right="18pt" fo:margin-bottom="18pt" style:rel-width="100%" style:width="74.7915pt"/>
    </style:style>
    <style:style style:name="odt_auto_style_table_column_1_1" style:family="table-column">
      <style:table-column-properties style:column-width="74.7915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f_qos:lifespan"/><text:bookmark-start text:name="__RefHeading___f.16_lifespan_1"/><text:bookmark-start text:name="f.16_lifespan"/>F.16 Lifespan<text:bookmark-end text:name="__RefHeading___f.16_lifespan_1"/><text:bookmark-end text:name="f.16_lifespan"/></text:h>
      <text:p text:style-name="Text_20_body"><text:a xlink:type="simple" xlink:href="https://www.omgwiki.org/dido/doku.php?id=dido:public:ra:xapend:xapend.f_qos" text:style-name="Internet_20_link" text:visited-style-name="Visited_20_Internet_20_Link"> Return to Quality of Service </text:a></text:p>
      <text:p text:style-name="Text_20_body"><draw:frame draw:style-name="PluginODTAutoStyle_Frame_1_text_frame" draw:name="Frame1" text:anchor-type="paragraph" svg:width="74.7915pt" draw:z-index="0" svg:x="0cm" svg:y="0cm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To Be Completed 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name="PluginODTAutoStyle_Table_2" style:family="table">
      <style:table-properties table:align="center" fo:margin-right="18pt" fo:margin-bottom="18pt" style:rel-width="100%" style:width="74.7915pt"/>
    </style:style>
    <style:style style:name="odt_auto_style_table_column_1_1" style:family="table-column">
      <style:table-column-properties style:column-width="74.7915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f_qos:lifespan</dc:title>
  </office:meta>
</office:document-meta>
</file>