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resource_linits"/><text:bookmark-start text:name="__RefHeading___f.19_resource_limits_1"/><text:bookmark-start text:name="f.19_resource_limits"/>F.19 Resource Limits<text:bookmark-end text:name="__RefHeading___f.19_resource_limits_1"/><text:bookmark-end text:name="f.19_resource_limits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  <text:p text:style-name="Text_20_body"><draw:frame draw:style-name="PluginODTAutoStyle_Frame_1_text_frame" draw:name="Frame1" text:anchor-type="paragraph" svg:width="74.7915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To Be Completed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74.7915pt"/>
    </style:style>
    <style:style style:name="odt_auto_style_table_column_1_1" style:family="table-column">
      <style:table-column-properties style:column-width="74.791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resource_linits</dc:title>
  </office:meta>
</office:document-meta>
</file>