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9fdc903f3b7b686c95b8ea6d6b206.png"/>
  <manifest:file-entry manifest:media-type="image/png" manifest:full-path="Pictures/8ef53ba3691fe6c0d867b903e6565110.png"/>
  <manifest:file-entry manifest:media-type="image/png" manifest:full-path="Pictures/384f6a27d6f08955d1393b8e9a727b71.png"/>
  <manifest:file-entry manifest:media-type="image/png" manifest:full-path="Pictures/784c3ff528693d31dd1bde1743b60e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j_gov_model:start"/><text:bookmark-start text:name="__RefHeading___appendix_jgovernance_model_1"/><text:bookmark-start text:name="appendix_jgovernance_model"/>Appendix J: Governance Model<text:bookmark-end text:name="__RefHeading___appendix_jgovernance_model_1"/><text:bookmark-end text:name="appendix_jgovernance_model"/></text:h>
      <text:p text:style-name="Text_20_body"><text:a xlink:type="simple" xlink:href="https://www.omgwiki.org/dido/doku.php?id=dido:public:ra" text:style-name="Internet_20_link" text:visited-style-name="Visited_20_Internet_20_Link"> Return to Reference Architecture (RA)</text:a>
or <text:a xlink:type="simple" xlink:href="https://www.omgwiki.org/dido/doku.php?id=dido:public:ra:xapend" text:style-name="Internet_20_link" text:visited-style-name="Visited_20_Internet_20_Link"> Return to Appendices</text:a></text:p>
      <text:h text:style-name="Heading_20_2" text:outline-level="2"><text:bookmark-start text:name="__RefHeading___fundamental_governance_model_2"/><text:bookmark-start text:name="fundamental_governance_model"/>Fundamental Governance Model<text:bookmark-end text:name="__RefHeading___fundamental_governance_model_2"/><text:bookmark-end text:name="fundamental_governance_model"/></text:h>
      <text:p text:style-name="Text_20_body"><text:span text:style-name="Strong_20_Emphasis">Note:</text:span> The following is based on an <text:span text:style-name="underline">Engineering Governance</text:span> Model developed at US Navy SPAWAR<text:note text:id="ftn0" text:note-class="footnote"><text:note-citation text:label="1)">1)</text:note-citation><text:note-body><text:p text:style-name="Footnote">
Stavros, Robert W. and
Albrant, Jeremiah;
<text:span text:style-name="underline">Engineering Governance</text:span>,
SPAWAR,
October 9, 2007,
</text:p></text:note-body></text:note>.Governance is not a synonym for government or for regulations; rather, governance is the <text:span text:style-name="Emphasis">process</text:span> governments use to <text:span text:style-name="Emphasis">interpret</text:span> and <text:span text:style-name="Emphasis">use</text:span> regulations.</text:p>
      <text:p text:style-name="Text_20_body"><text:span text:style-name="Emphasis">Governance is that separate process or certain part of management or leadership processes that make decisions that define expectations, grant power, or verify <text:a xlink:type="simple" xlink:href="https://www.omgwiki.org/dido/doku.php?id=dido:public:ra:xapend:xapend.a_glossary:p:performance" text:style-name="Internet_20_link" text:visited-style-name="Visited_20_Internet_20_Link">performance</text:a>. Frequently a government is established to administer these processes and systems. 
<text:note text:id="ftn1" text:note-class="footnote"><text:note-citation text:label="2)">2)</text:note-citation><text:note-body><text:p text:style-name="Footnote">Adapted from Wikipedia: Governance; accessed 9 July 2007</text:p></text:note-body></text:note></text:span>This definition offers three aspects as to what comprises governance:</text:p>
      <text:p text:style-name="Text_20_body">Making decisions that define expectationsGranting powerVerifying performanceThe first aspect of governance conveys regulation, the second aspect conveys execution, and the third aspect conveys compliance, as represented in the following model.</text:p>
      <text:p text:style-name="Text_20_body">
<draw:frame draw:style-name="mediacenter" draw:name="0" text:anchor-type="paragraph" draw:z-index="0" svg:width="7.9375cm" svg:height="6.9643930288462cm"><draw:image xlink:href="Pictures/c699fdc903f3b7b686c95b8ea6d6b206.png" xlink:type="simple" xlink:show="embed" xlink:actuate="onLoad"/></draw:frame>
</text:p>
      <text:p text:style-name="Text_20_body">General Governance Model
</text:p>
      <text:p text:style-name="Text_20_body">Good governance is comprised of all three components in equal and sometimes opposing aspects. It is meaningless to have regulation without execution or execution without compliance. In other words, regulation indicates what needs to be done, execution is actually doing it, and compliance is making sure it is done correctly.</text:p>
      <text:h text:style-name="Heading_20_3" text:outline-level="3"><text:bookmark-start text:name="__RefHeading___regulation_3"/><text:bookmark-start text:name="regulation"/>Regulation<text:bookmark-end text:name="__RefHeading___regulation_3"/><text:bookmark-end text:name="regulation"/></text:h>
      <text:p text:style-name="Text_20_body"><text:a xlink:type="simple" xlink:href="#dido:public:ra:xapend:xapend.j_gov_model:start" text:style-name="Local_20_link" text:visited-style-name="Visited_20_Local_20_Link"> Return to Top</text:a></text:p>
      <text:p text:style-name="Text_20_body">Regulations are formal, codified authoritative rules. They are adopted by a public regulatory agency and are usually interpretations of statutes passed by a legislative body.</text:p>
      <text:p text:style-name="Text_20_body">A regulation as a legal term is a rule created by an administration or administrative agency or body that interprets the statutes setting out the agency's purpose and powers, or the circumstances of applying the statute. A regulation is a form of secondary legislation which is used to implement a primary piece of legislation appropriately, or to take account of particular circumstances or factors emerging during the gradual implementation of, or during the period of, a primary piece of legislation.<text:note text:id="ftn2" text:note-class="footnote"><text:note-citation text:label="3)">3)</text:note-citation><text:note-body><text:p text:style-name="Footnote">
Adapted from Wikipedia: <text:span text:style-name="underline">Regulation</text:span>,
accessed 9 July 2007
<text:a xlink:type="simple" xlink:href="https://en.wikipedia.org/wiki/Regulation" text:style-name="Internet_20_link" text:visited-style-name="Visited_20_Internet_20_Link">https://en.wikipedia.org/wiki/Regulation</text:a> ]]
</text:p></text:note-body></text:note></text:p>
      <text:p text:style-name="Text_20_body">
<draw:frame draw:style-name="mediacenter" draw:name="1" text:anchor-type="paragraph" draw:z-index="1" svg:width="7.9375cm" svg:height="7.1604020979021cm"><draw:image xlink:href="Pictures/8ef53ba3691fe6c0d867b903e6565110.png" xlink:type="simple" xlink:show="embed" xlink:actuate="onLoad"/></draw:frame>
</text:p>
      <text:p text:style-name="Text_20_body">Regulation Aspect of Governance Model
</text:p>
      <text:p text:style-name="Text_20_body">An example of the regulatory aspect of governance is a body that creates statutes such as the U.S. Congress or a state legislature, an agency that creates or enforces statutes such as the U.S. Internal Revenue Service (IRS), or civilian or commercial groups that create and promote standards such as the <text:a xlink:type="simple" xlink:href="https://www.omgwiki.org/dido/doku.php?id=dido:public:ra:xapend:xapend.a_glossary:o:omg" text:style-name="Internet_20_link" text:visited-style-name="Visited_20_Internet_20_Link">Object Management Group® (OMG®)</text:a>.</text:p>
      <text:h text:style-name="Heading_20_3" text:outline-level="3"><text:bookmark-start text:name="__RefHeading___compliance_4"/><text:bookmark-start text:name="compliance"/>Compliance<text:bookmark-end text:name="__RefHeading___compliance_4"/><text:bookmark-end text:name="compliance"/></text:h>
      <text:p text:style-name="Text_20_body"><text:a xlink:type="simple" xlink:href="#dido:public:ra:xapend:xapend.j_gov_model:start" text:style-name="Local_20_link" text:visited-style-name="Visited_20_Local_20_Link"> Return to Top</text:a></text:p>
      <text:p text:style-name="Text_20_body">Compliance ensures that regulations are met through observation, measurement or testing. Good governance cleanly and effectively separates the responsibility for creating regulations from the enforcement of these regulations. This does not mean that regulations can be developed in a vacuum; they must be written to be enforceable using objective measures of compliance. Therefore, the line between regulation and compliance is not fixed and rigid but needs to be negotiated with <text:a xlink:type="simple" xlink:href="https://www.omgwiki.org/dido/doku.php?id=dido:public:ra:xapend:xapend.a_glossary:v:validation" text:style-name="Internet_20_link" text:visited-style-name="Visited_20_Internet_20_Link">validation</text:a> of regulations from the compliance aspect.</text:p>
      <text:p text:style-name="Text_20_body">
<draw:frame draw:style-name="mediacenter" draw:name="2" text:anchor-type="paragraph" draw:z-index="2" svg:width="7.9375cm" svg:height="6.5767857142857cm"><draw:image xlink:href="Pictures/384f6a27d6f08955d1393b8e9a727b71.png" xlink:type="simple" xlink:show="embed" xlink:actuate="onLoad"/></draw:frame>
</text:p>
      <text:p text:style-name="Text_20_body">Compliance Aspect of Governance Model
</text:p>
      <text:p text:style-name="Text_20_body">Examples of the Compliance Aspect of Governance is the auditing functionality of the IRS and the independent verification and validation (IV&amp;V) functionality within the DoD.</text:p>
      <text:h text:style-name="Heading_20_3" text:outline-level="3"><text:bookmark-start text:name="__RefHeading___execution_5"/><text:bookmark-start text:name="execution"/>Execution<text:bookmark-end text:name="__RefHeading___execution_5"/><text:bookmark-end text:name="execution"/></text:h>
      <text:p text:style-name="Text_20_body"><text:a xlink:type="simple" xlink:href="#dido:public:ra:xapend:xapend.j_gov_model:start" text:style-name="Local_20_link" text:visited-style-name="Visited_20_Local_20_Link"> Return to Top</text:a></text:p>
      <text:p text:style-name="Text_20_body">Execution is the aspect of governance charged with actually fulfilling formal, codified authoritative rules specified by regulation to those specifications provided by compliance. The responsibility for executing the regulation rarely, if ever, falls on the legislative body or those responsible for enforcing compliance with the regulation. Without execution, the other aspects of Governance are meaningless. Consequently, any discussion of governance must include the Execution Aspect.</text:p>
      <text:p text:style-name="Text_20_body">
<draw:frame draw:style-name="mediacenter" draw:name="3" text:anchor-type="paragraph" draw:z-index="3" svg:width="7.9375cm" svg:height="6.7594282238443cm"><draw:image xlink:href="Pictures/784c3ff528693d31dd1bde1743b60ec1.png" xlink:type="simple" xlink:show="embed" xlink:actuate="onLoad"/></draw:frame>
</text:p>
      <text:p text:style-name="Text_20_body">Execution Aspect of Governance Model
</text:p>
      <text:p text:style-name="Text_20_body">Examples of the Execution Aspect are the individuals that file their tax forms with the IRS and the personnel who actually create the functionality needed by a DoD Program, Project, or Initiat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j_gov_model:start</dc:title>
  </office:meta>
</office:document-meta>
</file>