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629d93367d3daac7a86507f03619f3.png"/>
  <manifest:file-entry manifest:media-type="image/png" manifest:full-path="Pictures/459539c86abeee8c0699e1f9b8b9894a.png"/>
  <manifest:file-entry manifest:media-type="image/png" manifest:full-path="Pictures/65206b7deac591a53c5c40852bfef2f5.png"/>
  <manifest:file-entry manifest:media-type="image/png" manifest:full-path="Pictures/14e6ea66304ef25b9f3c87926f91db95.png"/>
  <manifest:file-entry manifest:media-type="image/png" manifest:full-path="Pictures/f58afc8853b67b58124987826edac9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1_definition:start"/><text:bookmark-start text:name="__RefHeading___k.1_definition_of_terms_1"/><text:bookmark-start text:name="k.1_definition_of_terms"/>K.1 Definition of Terms<text:bookmark-end text:name="__RefHeading___k.1_definition_of_terms_1"/><text:bookmark-end text:name="k.1_definition_of_terms"/></text:h>
      <text:p text:style-name="Text_20_body"><text:a xlink:type="simple" xlink:href="https://www.omgwiki.org/dido/doku.php?id=dido:public:ra:xapend:xapend.k_consensus:start" text:style-name="Internet_20_link" text:visited-style-name="Visited_20_Internet_20_Link"> Return to DIDO Consensus </text:a></text:p>
      <text:p text:style-name="Text_20_body">The following definitions and explanations are provided to help explain DIDO <text:span text:style-name="Strong_20_Emphasis">Consensus</text:span>.</text:p>
      <text:h text:style-name="Heading_20_2" text:outline-level="2"><text:bookmark-start text:name="__RefHeading___byzantine_general_problem_2"/><text:bookmark-start text:name="byzantine_general_problem"/>Byzantine General Problem<text:bookmark-end text:name="__RefHeading___byzantine_general_problem_2"/><text:bookmark-end text:name="byzantine_general_problem"/></text:h>
      <text:p text:style-name="Text_20_body"><text:a xlink:type="simple" xlink:href="https://www.omgwiki.org/dido/doku.php?id=dido:public:ra:xapend:xapend.k_consensus:start" text:style-name="Internet_20_link" text:visited-style-name="Visited_20_Internet_20_Link"> Return to Top</text:a></text:p>
      <text:p text:style-name="Text_20_body">TBD</text:p>
      <text:a xlink:type="simple" xlink:href="https://www.omgwiki.org/dido/doku.php?id=dido:public:ra:xapend:xapend.a_glossary:b:byzantine_fault" text:style-name="Internet_20_link" text:visited-style-name="Visited_20_Internet_20_Link">Byzantine Fault</text:a>
      <text:a xlink:type="simple" xlink:href="https://www.omgwiki.org/dido/doku.php?id=dido:public:ra:xapend:xapend.a_glossary:b:byzantine_fault_tolerance" text:style-name="Internet_20_link" text:visited-style-name="Visited_20_Internet_20_Link">Byzantine Fault Tolerance (BFT)</text:a>
      <text:a xlink:type="simple" xlink:href="https://www.omgwiki.org/dido/doku.php?id=dido:public:ra:xapend:xapend.a_glossary:b:byzantine_generals_problem" text:style-name="Internet_20_link" text:visited-style-name="Visited_20_Internet_20_Link">Byzantine Generals Problem</text:a>
      <text:h text:style-name="Heading_20_2" text:outline-level="2"><text:bookmark-start text:name="__RefHeading___consensus_3"/><text:bookmark-start text:name="consensus"/>Consensus<text:bookmark-end text:name="__RefHeading___consensus_3"/><text:bookmark-end text:name="consensus"/></text:h>
      <text:p text:style-name="Text_20_body"><text:a xlink:type="simple" xlink:href="https://www.omgwiki.org/dido/doku.php?id=dido:public:ra:xapend:xapend.k_consensus:start" text:style-name="Internet_20_link" text:visited-style-name="Visited_20_Internet_20_Link"> Return to Top</text:a></text:p>
      <text:p text:style-name="Text_20_body"><text:span text:style-name="Strong_20_Emphasis">Consensus</text:span>, in DIDOs, is when the entire distributed system agrees upon the state of the data within the system. In other words, the data within the entire system can be relied upon and reflects the <text:span text:style-name="Emphasis">“truth”</text:span>. However, although the data within the DIDO is immutable, it does not mean it is static. Every proposed change in state to any data held within the DIDO is allowed when there is <text:span text:style-name="Strong_20_Emphasis">Consensus</text:span> that the new data state is valid and verified.  </text:p>
      <text:p text:style-name="Text_20_body"><text:span text:style-name="Strong_20_Emphasis">Note:</text:span> There is a difference between a <text:span text:style-name="Strong_20_Emphasis">DIDO Consensus</text:span> and a <text:span text:style-name="Strong_20_Emphasis"><text:a xlink:type="simple" xlink:href="https://www.omgwiki.org/dido/doku.php?id=dido:public:ra:xapend:xapend.a_glossary:c:coi" text:style-name="Internet_20_link" text:visited-style-name="Visited_20_Internet_20_Link">Community of Interest (CoI)</text:a> Consensus</text:span>. </text:p>
      <text:h text:style-name="Heading_20_3" text:outline-level="3"><text:bookmark-start text:name="__RefHeading___dido_consensus_4"/><text:bookmark-start text:name="dido_consensus"/>DIDO Consensus<text:bookmark-end text:name="__RefHeading___dido_consensus_4"/><text:bookmark-end text:name="dido_consensus"/></text:h>
      <text:p text:style-name="Text_20_body"><text:a xlink:type="simple" xlink:href="https://www.omgwiki.org/dido/doku.php?id=dido:public:ra:xapend:xapend.k_consensus:start" text:style-name="Internet_20_link" text:visited-style-name="Visited_20_Internet_20_Link"> Return to Top</text:a></text:p>
      <text:p text:style-name="Text_20_body"><text:span text:style-name="Strong_20_Emphasis">DIDO Consensus</text:span> is concerned with the way Consensus occurs to support the propagation of transactions throughout the DIDO Network. DIDO Consensus is generally inherent to the DIDO Platform. Any preference for a particular <text:span text:style-name="Strong_20_Emphasis">Consensus Mechanism</text:span> on a particular project needs to be addressed as part of the <text:a xlink:type="simple" xlink:href="https://www.omgwiki.org/dido/doku.php?id=dido:public:ra:xapend:xapend.a_glossary:f:funcreq" text:style-name="Internet_20_link" text:visited-style-name="Visited_20_Internet_20_Link">functional requirements</text:a> for the project. For example, there is a requirement for Proof of Work (PoW) or Proof of State (PoS).</text:p>
      <text:p text:style-name="Text_20_body">
<draw:frame draw:style-name="mediacenter" draw:name="0" text:anchor-type="paragraph" draw:z-index="0" svg:width="10.583333333333cm" svg:height="5.5554740957967cm"><draw:image xlink:href="Pictures/73629d93367d3daac7a86507f03619f3.png" xlink:type="simple" xlink:show="embed" xlink:actuate="onLoad"/></draw:frame>
</text:p>
      <text:p text:style-name="Text_20_body">The DIDO Network Nodes have Consensus the data state represents <text:span text:style-name="Emphasis">“truth”</text:span>.
</text:p>
      <text:h text:style-name="Heading_20_3" text:outline-level="3"><text:bookmark-start text:name="__RefHeading___coi_consensus_5"/><text:bookmark-start text:name="coi_consensus"/>CoI Consensus<text:bookmark-end text:name="__RefHeading___coi_consensus_5"/><text:bookmark-end text:name="coi_consensus"/></text:h>
      <text:p text:style-name="Text_20_body"><text:a xlink:type="simple" xlink:href="https://www.omgwiki.org/dido/doku.php?id=dido:public:ra:xapend:xapend.k_consensus:start" text:style-name="Internet_20_link" text:visited-style-name="Visited_20_Internet_20_Link"> Return to Top</text:a></text:p>
      <text:p text:style-name="Text_20_body"><text:span text:style-name="Strong_20_Emphasis">CoI Consensus</text:span> is concerned with how decisions are made in the CoI. The details of how Consensus is reached within a COI are generally captured in the Community's (i.e., <text:a xlink:type="simple" xlink:href="https://www.omgwiki.org/dido/doku.php?id=a_glossary:d:dido_ecosphere_community" text:style-name="Internet_20_link" text:visited-style-name="Visited_20_Internet_20_Link"> Ecosphere's</text:a> ) <text:a xlink:type="simple" xlink:href="https://www.omgwiki.org/dido/doku.php?id=dido:public:ra:xapend:xapend.a_glossary:p:p_p" text:style-name="Internet_20_link" text:visited-style-name="Visited_20_Internet_20_Link">Policies and Procedures (P&amp;P)</text:a>. </text:p>
      <text:p text:style-name="Text_20_body">
<draw:frame draw:style-name="mediacenter" draw:name="  Legend" text:anchor-type="paragraph" draw:z-index="0" svg:width="7.9375cm"><draw:text-box><text:p text:style-name="legendcenter"><draw:frame draw:style-name="mediacenter" draw:name=" " text:anchor-type="paragraph" draw:z-index="1" svg:width="7.9375cm" svg:height="6.5924115456238cm"><draw:image xlink:href="Pictures/459539c86abeee8c0699e1f9b8b9894a.png" xlink:type="simple" xlink:show="embed" xlink:actuate="onLoad"/></draw:frame> </text:p></draw:text-box></draw:frame>
</text:p>
      <text:p text:style-name="Text_20_body">The COI Consensus.
</text:p>
      <text:a xlink:type="simple" xlink:href="https://www.omgwiki.org/dido/doku.php?id=dido:public:ra:xapend:xapend.k_consensus:02_mechanism:start" text:style-name="Internet_20_link" text:visited-style-name="Visited_20_Internet_20_Link">K.3 Consensus Mechanisms</text:a>
      <text:h text:style-name="Heading_20_2" text:outline-level="2"><text:bookmark-start text:name="__RefHeading___consensus_protocol_6"/><text:bookmark-start text:name="consensus_protocol"/>Consensus Protocol<text:bookmark-end text:name="__RefHeading___consensus_protocol_6"/><text:bookmark-end text:name="consensus_protocol"/></text:h>
      <text:p text:style-name="Text_20_body"><text:a xlink:type="simple" xlink:href="https://www.omgwiki.org/dido/doku.php?id=dido:public:ra:xapend:xapend.k_consensus:start" text:style-name="Internet_20_link" text:visited-style-name="Visited_20_Internet_20_Link"> Return to Top</text:a></text:p>
      <text:p text:style-name="Text_20_body"><text:span text:style-name="Strong_20_Emphasis">Consensus Protocol</text:span>, in DIDOs, is developed by a specific DIDO platform to implement <text:span text:style-name="Strong_20_Emphasis">Consensus Mechanism</text:span> over their DIDO network to achieve <text:span text:style-name="Strong_20_Emphasis">Consensus</text:span>.  This means that two DIDO Platforms can use the same Consensus Mechanism but have different implementations. The differences in the implementation makes a difference in the efficiency of the DIDO Platform and can be used as a selection criterion between different <text:a xlink:type="simple" xlink:href="https://www.omgwiki.org/dido/doku.php?id=dido:public:ra:xapend:xapend.a_glossary:p:platform" text:style-name="Internet_20_link" text:visited-style-name="Visited_20_Internet_20_Link">Platforms</text:a>. For example, there are two DIDO platforms (A and B) that both use Proof of Work(PoW). A is more efficient the B, therefore, the efficiency requirements will favor A. </text:p>
      <text:p text:style-name="Text_20_body"><text:span text:style-name="Strong_20_Emphasis">Note:</text:span> There can be more evaluation criteria than efficiency.
<draw:frame draw:style-name="mediacenter" draw:name="2" text:anchor-type="paragraph" draw:z-index="2" svg:width="7.9375cm" svg:height="5.5986641221374cm"><draw:image xlink:href="Pictures/65206b7deac591a53c5c40852bfef2f5.png" xlink:type="simple" xlink:show="embed" xlink:actuate="onLoad"/></draw:frame>
</text:p>
      <text:p text:style-name="Text_20_body">The relationship between Consensus, Consenus Mecahnism, and Consensus Protocol.
</text:p>
      <text:h text:style-name="Heading_20_2" text:outline-level="2"><text:bookmark-start text:name="__RefHeading___transaction_7"/><text:bookmark-start text:name="transaction"/>Transaction<text:bookmark-end text:name="__RefHeading___transaction_7"/><text:bookmark-end text:name="transaction"/></text:h>
      <text:p text:style-name="Text_20_body"><text:a xlink:type="simple" xlink:href="https://www.omgwiki.org/dido/doku.php?id=dido:public:ra:xapend:xapend.k_consensus:start" text:style-name="Internet_20_link" text:visited-style-name="Visited_20_Internet_20_Link"> Return to Top</text:a></text:p>
      <text:p text:style-name="Text_20_body">All data within the DIDO are immutable with newer values (i.e., data states) being posted using a transaction that provides instructions on how to migrate the original data state to a new data state. Over time, the chain of history of data state changes (i.e., <text:span text:style-name="Strong_20_Emphasis">Journal</text:span>) for one piece of data can become quite long. Given a known data state at a particular time, the current state of the data can be reconstructed using the journaled transactions. </text:p>
      <text:p text:style-name="Text_20_body">In addition, the new data state also includes references back to the original data state. This allows the navigation of the journal back to the original data state (i.e., <text:span text:style-name="Strong_20_Emphasis">Genesis Data</text:span>).</text:p>
      <text:p text:style-name="Text_20_body">
<draw:frame draw:style-name="mediacenter" draw:name="3" text:anchor-type="paragraph" draw:z-index="3" svg:width="10.583333333333cm" svg:height="4.2740384615385cm"><draw:image xlink:href="Pictures/14e6ea66304ef25b9f3c87926f91db95.png" xlink:type="simple" xlink:show="embed" xlink:actuate="onLoad"/></draw:frame>
</text:p>
      <text:p text:style-name="Text_20_body">Transaction move the Data from one state to the next and remember the precious data state.
</text:p>
      <text:p text:style-name="Text_20_body">The following are some examples of Data State change commands. These are not Transactions because they do not include a reference to the original data to be changed (i.e., altered). </text:p>
      <text:p text:style-name="Preformatted_20_Text">CHANGE EmotionState FROM HAPPY TO GLAD<text:line-break/>CHANGE AccountBalance BY +5.00</text:p>
      <text:p text:style-name="Text_20_body"><text:span text:style-name="Strong_20_Emphasis">Note:</text:span>  In the example above, to be a transaction, the <text:span text:style-name="Source_20_Text">GLAD</text:span> data state also has a reference back to <text:span text:style-name="Source_20_Text">HAPPY</text:span> data state.</text:p>
      <text:h text:style-name="Heading_20_2" text:outline-level="2"><text:bookmark-start text:name="__RefHeading___two_generals_problem_8"/><text:bookmark-start text:name="two_generals_problem"/>Two Generals Problem<text:bookmark-end text:name="__RefHeading___two_generals_problem_8"/><text:bookmark-end text:name="two_generals_problem"/></text:h>
      <text:p text:style-name="Text_20_body"><text:a xlink:type="simple" xlink:href="https://www.omgwiki.org/dido/doku.php?id=dido:public:ra:xapend:xapend.k_consensus:start" text:style-name="Internet_20_link" text:visited-style-name="Visited_20_Internet_20_Link"> Return to Top</text:a></text:p>
      <text:p text:style-name="Text_20_body">The <text:span text:style-name="Strong_20_Emphasis">Two Generals' Problem</text:span> is an exercise illustrating the pitfalls and design challenges of coordinating action by communicating over an unreliable link. All too often, it is assumed that network links are available and are always available with little regard given to having unreliable network connectivity (also see <text:a xlink:type="simple" xlink:href="https://www.omgwiki.org/dido/doku.php?id=dido:public:ra:xapend:xapend.a_glossary:d:dil" text:style-name="Internet_20_link" text:visited-style-name="Visited_20_Internet_20_Link">Disconnected, Intermittent and Limited (DIL)</text:a>).</text:p>
      <text:p text:style-name="Text_20_body"><text:span text:style-name="Strong_20_Emphasis">Note:</text:span> This is related to, but distinct from the  Bizantine General Problem. The Two Generals problem is about the weakness in the connectivity between the Generals (i.e., <text:a xlink:type="simple" xlink:href="https://www.omgwiki.org/dido/doku.php?id=dido:public:ra:xapend:xapend.a_glossary:n:node_network" text:style-name="Internet_20_link" text:visited-style-name="Visited_20_Internet_20_Link">Node Network</text:a>). The Byzantine General Problem is about the weakness of a General (i.e., in the <text:a xlink:type="simple" xlink:href="https://www.omgwiki.org/dido/doku.php?id=dido:public:ra:xapend:xapend.a_glossary:n:netnode" text:style-name="Internet_20_link" text:visited-style-name="Visited_20_Internet_20_Link">Network Node</text:a>.)</text:p>
      <text:h text:style-name="Heading_20_3" text:outline-level="3"><text:bookmark-start text:name="__RefHeading___problem_activities_9"/><text:bookmark-start text:name="problem_activities"/>Problem Activities<text:bookmark-end text:name="__RefHeading___problem_activities_9"/><text:bookmark-end text:name="problem_activities"/></text:h>
      <text:p text:style-name="Text_20_body"><text:a xlink:type="simple" xlink:href="https://www.omgwiki.org/dido/doku.php?id=dido:public:ra:xapend:xapend.k_consensus:start" text:style-name="Internet_20_link" text:visited-style-name="Visited_20_Internet_20_Link"> Return to Top</text:a></text:p>
      <text:p text:style-name="Text_20_body">In the exercise, two generals are only able to communicate with one another by sending a messenger through enemy territory. The purpose of the exercise is to coordinate the time of an attack on the common enemy fortress or castle.</text:p>
      <text:p text:style-name="Text_20_body">Alpha General wants to send a message to Beta General that the attack is to occur at dawnHe formulates his messagePlaces the message in a sealed packageHands it to the messenger that must travel through hostile enemy territory to deliver the messageThe message is removed from its package and given to General BetaGeneral Beta agrees and sends an acknowledgment back to General AlphaHe formulates his messagePlaces the message in a sealed packageHands it to the messenger that must travel back through hostile enemy territory to deliver the messageThe message is removed from its package and given to General AlphaGeneral Alpha wants to ensure that the attack will occur at down, so he sends an acknowledgment he received General Beta's message by sending another acknowledgment back to General BetaGeneral Beta also wants to acknowledge General Alpha's acknowledgment, so he sends a message back.And on and on and on until dawn and the attackSince the two Generals can not speak directly to each other, there is a risk of failure at every step in the “message swap”. General Alpha has no idea that General Beta received the message until an acknowledgment is received. General Beta has no idea that General Alpha has received his acknowledgment. Since the defeat of the enemy requires both Generals and their troops, neither General wants to commit to the attack unless they are sure of the joint attack. </text:p>
      <text:p text:style-name="Text_20_body">
<draw:frame draw:style-name="mediacenter" draw:name="4" text:anchor-type="paragraph" draw:z-index="4" svg:width="18.520833333333cm" style:rel-width="100%" svg:height="10.32852743561cm" style:rel-height="scale"><draw:image xlink:href="Pictures/f58afc8853b67b58124987826edac96f.png" xlink:type="simple" xlink:show="embed" xlink:actuate="onLoad"/></draw:frame>
</text:p>
      <text:p text:style-name="Text_20_body">The Classic Two Generals Problem.
</text:p>
      <text:h text:style-name="Heading_20_3" text:outline-level="3"><text:bookmark-start text:name="__RefHeading___conclusion_10"/><text:bookmark-start text:name="conclusion"/>Conclusion<text:bookmark-end text:name="__RefHeading___conclusion_10"/><text:bookmark-end text:name="conclusion"/></text:h>
      <text:p text:style-name="Text_20_body"><text:a xlink:type="simple" xlink:href="https://www.omgwiki.org/dido/doku.php?id=dido:public:ra:xapend:xapend.k_consensus:start" text:style-name="Internet_20_link" text:visited-style-name="Visited_20_Internet_20_Link"> Return to Top</text:a></text:p>
      <text:p text:style-name="Text_20_body">There is no definitive solution to the Two Generals' Problem.
As a side effect, if the message contains a command that needs to be executed immediately, then submitting the message multiple times can cause duplicate commands. One way around this dilemma is using <text:a xlink:type="simple" xlink:href="https://www.omgwiki.org/dido/doku.php?id=dido:public:ra:xapend:xapend.a_glossary:i:idempotence" text:style-name="Internet_20_link" text:visited-style-name="Visited_20_Internet_20_Link">Idempotence</text:a> which adds a unique number with the sending of each message. Every command message is checked when received for a previous command with the same unique number. If it was already received and process, then the duplicate command is ignored.  </text:p>
      <text:p text:style-name="Text_20_body"><text:span text:style-name="PluginODTAutoStyle_Text_1"/></text:p>
      <text:p text:style-name="Text_20_body"><text:span text:style-name="PluginODTAutoStyle_Text_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1_definition:start</dc:title>
  </office:meta>
</office:document-meta>
</file>