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k_consensus:09_ref:shah"/><text:bookmark-start text:name="__RefHeading___webpageshah_1"/><text:bookmark-start text:name="webpageshah"/>Webpage: SHAH<text:bookmark-end text:name="__RefHeading___webpageshah_1"/><text:bookmark-end text:name="webpageshah"/></text:h>
      <text:p text:style-name="Text_20_body"><text:a xlink:type="simple" xlink:href="https://www.omgwiki.org/dido/doku.php?id=dido:public:ra:xapend:xapend.k_consensus:09_ref" text:style-name="Internet_20_link" text:visited-style-name="Visited_20_Internet_20_Link"> Return to Websites 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uthor           </text:p>
          </table:table-cell>
          <table:table-cell office:value-type="string" table:style-name="tablecell">
            <text:p text:style-name="tablealignleft"> AUTHOR1;  </text:p>
          </table:table-cell>
        </table:table-row>
        <table:table-row>
          <table:table-cell office:value-type="string" table:style-name="tableheader">
            <text:p text:style-name="Table_20_Heading"> Title            </text:p>
          </table:table-cell>
          <table:table-cell office:value-type="string" table:style-name="tablecell">
            <text:p text:style-name="tablealignleft"> Blockchain Consensus Algorithms and its Objectives and Properties  </text:p>
          </table:table-cell>
        </table:table-row>
        <table:table-row>
          <table:table-cell office:value-type="string" table:style-name="tableheader">
            <text:p text:style-name="Table_20_Heading"> Web Domain       </text:p>
          </table:table-cell>
          <table:table-cell office:value-type="string" table:style-name="tablecell">
            <text:p text:style-name="tablealignleft"> Fusion Informatics </text:p>
          </table:table-cell>
        </table:table-row>
        <table:table-row>
          <table:table-cell office:value-type="string" table:style-name="tableheader">
            <text:p text:style-name="Table_20_Heading"> Date of Release  </text:p>
          </table:table-cell>
          <table:table-cell office:value-type="string" table:style-name="tablecell">
            <text:p text:style-name="tablealignleft"> 17 December 2019 </text:p>
          </table:table-cell>
        </table:table-row>
        <table:table-row>
          <table:table-cell office:value-type="string" table:style-name="tableheader">
            <text:p text:style-name="Table_20_Heading"> Keywords         </text:p>
          </table:table-cell>
          <table:table-cell office:value-type="string" table:style-name="tablecell">
            <text:p text:style-name="tablealignleft"> Blockchain, DLT, Objectives, Consensus, </text:p>
          </table:table-cell>
        </table:table-row>
        <table:table-row>
          <table:table-cell office:value-type="string" table:style-name="tableheader">
            <text:p text:style-name="Table_20_Heading"> URI              </text:p>
          </table:table-cell>
          <table:table-cell office:value-type="string" table:style-name="tablecell">
            <text:p text:style-name="tablealignleft"> <text:a xlink:type="simple" xlink:href="https://www.fusioninformatics.ae/blog/blockchain-consensus-algorithms-and-its-objectives-and-properties/" text:style-name="Internet_20_link" text:visited-style-name="Visited_20_Internet_20_Link">https://www.fusioninformatics.ae/blog/blockchain-consensus-algorithms-and-its-objectives-and-properties/</text:a> </text:p>
          </table:table-cell>
        </table:table-row>
        <table:table-row>
          <table:table-cell office:value-type="string" table:style-name="tableheader">
            <text:p text:style-name="Table_20_Heading"> Data Accessed    </text:p>
          </table:table-cell>
          <table:table-cell office:value-type="string" table:style-name="tablecell">
            <text:p text:style-name="tablealignleft"> 2021/07/22 12:49 </text:p>
          </table:table-cell>
        </table:table-row>
      </table:table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text:a xlink:type="simple" xlink:href="#dido:public:ra:xapend:xapend.k_consensus:09_ref:shah" text:style-name="Local_20_link" text:visited-style-name="Visited_20_Local_20_Link"> Return to Top</text:a></text:p>
      <text:p text:style-name="Text_20_body">In the simplest terms, a blockchain is a time-stamped collection of unchangeable data records controlled by a group of computers, which do not belong to a single entity. All these data blocks (i.e. blocks) are protected by cryptographical concepts (i.e. chains) and are bound to each other.</text:p>
      <text:p text:style-name="Text_20_body">Of course, we all know that.</text:p>
      <text:p text:style-name="Text_20_body">However, have you ever wondered how all this can be achieved?</text:p>
      <text:p text:style-name="Text_20_body">Who manages this network and reviews every payment if there is no centralized authority?</text:p>
      <text:p text:style-name="Text_20_body">Okay, it’s just Blockchain consensus algorithms–the core part of Blockchain’s development world that we’re going to discuss in this comprehensive guide. So let us start exploring the Blockchain consensus algorithm theory without a dela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k_consensus:09_ref:shah</dc:title>
  </office:meta>
</office:document-meta>
</file>