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.glossary:d:de_facto_standard"/><text:bookmark-start text:name="__RefHeading___de_facto_standard_1"/><text:bookmark-start text:name="de_facto_standard"/>de facto Standard<text:bookmark-end text:name="__RefHeading___de_facto_standard_1"/><text:bookmark-end text:name="de_facto_standard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de facto standard is something that is used so widely that it is considered a standard for a given application although it has no official status.</text:p>
      <text:p text:style-name="Text_20_body">Source: <text:a xlink:type="simple" xlink:href="https://whatis.techtarget.com/definition/de-facto-standard" text:style-name="Internet_20_link" text:visited-style-name="Visited_20_Internet_20_Link"> De facto Standar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.glossary:d:de_facto_standard</dc:title>
  </office:meta>
</office:document-meta>
</file>