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54309063dbcb2e7fc52ec0920492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text:bookmark-start text:name="__RefHeading___reference_architecture_ra_1"/><text:bookmark-start text:name="reference_architecture_ra"/>Reference Architecture (RA)<text:bookmark-end text:name="__RefHeading___reference_architecture_ra_1"/><text:bookmark-end text:name="reference_architecture_ra"/></text:h>
      <text:p text:style-name="Text_20_body"><text:a xlink:type="simple" xlink:href="https://www.omgwiki.org/dido/doku.php?id=dido:public" text:style-name="Internet_20_link" text:visited-style-name="Visited_20_Internet_20_Link">Return to Public Area</text:a>  <text:span text:style-name="Strong_20_Emphasis">OR</text:span>  <text:a xlink:type="simple" xlink:href="https://www.omgwiki.org/dido/doku.php?id=dido:public:ra" text:style-name="Internet_20_link" text:visited-style-name="Visited_20_Internet_20_Link"> View this document in the Wiki</text:a></text:p>
      <text:p text:style-name="Horizontal_20_Line"/>
      <text:p text:style-name="Text_20_body"><text:span text:style-name="Source_20_Text">
   &lt;center style="font-size:30px"&gt;
      &lt;b&gt;DISTRIBUTED IMMUTABLE DATA OBJECT&lt;/b&gt;
   &lt;/center&gt;
   &lt;center style="font-size:30px"&gt;
      (DIDO)
   &lt;/center&gt;
   &lt;center style="font-size:30px"&gt;
      Reference Architecture (RA)
   &lt;/center&gt;
   &lt;center  style="font-size:15px"&gt;
      for
   &lt;/center&gt;
   &lt;center  style="font-size:20px"&gt;
      Cryptocurrencies, Blockchains, Distributed Ledgers and Tangles
   &lt;/center&gt;
   &lt;center&gt;
     &lt;i&gt;Version 3.0&lt;/i&gt;
   &lt;/center&gt;
   &lt;center&gt;
     &lt;i&gt;June 2021&lt;/i&gt;
   &lt;/center&gt;
</text:span>
<draw:frame draw:style-name="mediacenter" draw:name="0" text:anchor-type="paragraph" draw:z-index="0" svg:width="10.583333333333cm" svg:height="5.7187967115097cm"><draw:image xlink:href="Pictures/0654309063dbcb2e7fc52ec092049259.png" xlink:type="simple" xlink:show="embed" xlink:actuate="onLoad"/></draw:frame>
<text:span text:style-name="Source_20_Text">
&lt;center style="font-size:12px"&gt;
    R. W. “Nick” Stavros&lt;br/&gt;
    Ian T. Stavros&lt;br/&gt;
    Bryan Turek &lt;br/&gt;
    Char Wales &lt;br/&gt;
    Ian Murphy
&lt;/center&gt;
&lt;center style="font-size:10px"&gt;
    &lt;b&gt;&lt;i&gt;Jackrabbit Consulting&lt;/i&gt;&lt;/b&gt;
&lt;/center&gt;
</text:span></text:p>
      <text:p text:style-name="Horizontal_20_Line"/>
      <text:h text:style-name="Heading_20_2" text:outline-level="2"><text:bookmark-start text:name="__RefHeading___abstract_2"/><text:bookmark-start text:name="abstract"/>Abstract<text:bookmark-end text:name="__RefHeading___abstract_2"/><text:bookmark-end text:name="abstract"/></text:h>
      <text:p text:style-name="Text_20_body"><text:span text:style-name="Emphasis">The excitement, expansion, and advancement in Distributed Computing resulting from Satoshi Nakamoto’s paper “Bitcoin: A Peer-to-Peer Electronic Cash System”<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highlights the need for a Reference Architecture (RA) focused on Distributed Immutable Data Objects (DIDOs), where it is understood that DIDOs include, but are not limited to cryptocurrencies, the original blockchain, and distributed ledger technologies. This paper, an <text:a xlink:type="simple" xlink:href="https://www.omgwiki.org/dido/doku.php?id=dido:public:ra:xapend:xapend.b_stds:tech:omg" text:style-name="Internet_20_link" text:visited-style-name="Visited_20_Internet_20_Link">OMG</text:a> Discussion paper, presents an RA for DIDOs.</text:span></text:p>
      <text:p text:style-name="Horizontal_20_Line"/>
      <text:h text:style-name="Heading_20_2" text:outline-level="2"><text:bookmark-start text:name="__RefHeading___book_contents_3"/><text:bookmark-start text:name="book_contents"/>Book Contents<text:bookmark-end text:name="__RefHeading___book_contents_3"/><text:bookmark-end text:name="book_contents"/></text:h>
      <text:a xlink:type="simple" xlink:href="https://www.omgwiki.org/dido/doku.php?id=dido:public:ra:0.front:start" text:style-name="Internet_20_link" text:visited-style-name="Visited_20_Internet_20_Link">Front Matter</text:a>
      <text:a xlink:type="simple" xlink:href="https://www.omgwiki.org/dido/doku.php?id=dido:public:ra:0.front:4_toc" text:style-name="Internet_20_link" text:visited-style-name="Visited_20_Internet_20_Link"> Table of Contents </text:a>
      <text:a xlink:type="simple" xlink:href="https://www.omgwiki.org/dido/doku.php?id=dido:public:ra:1.1_intro:start" text:style-name="Internet_20_link" text:visited-style-name="Visited_20_Internet_20_Link">1 Introduction</text:a>
      <text:a xlink:type="simple" xlink:href="https://www.omgwiki.org/dido/doku.php?id=dido:public:ra:1.2_views:start" text:style-name="Internet_20_link" text:visited-style-name="Visited_20_Internet_20_Link">2 Architectural Views</text:a>
      <text:a xlink:type="simple" xlink:href="https://www.omgwiki.org/dido/doku.php?id=dido:public:ra:1.3_gov" text:style-name="Internet_20_link" text:visited-style-name="Visited_20_Internet_20_Link">3 Governance</text:a>
      <text:a xlink:type="simple" xlink:href="https://www.omgwiki.org/dido/doku.php?id=dido:public:ra:1.4_req" text:style-name="Internet_20_link" text:visited-style-name="Visited_20_Internet_20_Link">4 Requirements</text:a>
      <text:p text:style-name="Text_20_body"><text:span text:style-name="underline"><text:span text:style-name="Strong_20_Emphasis"><text:a xlink:type="simple" xlink:href="https://www.omgwiki.org/dido/doku.php?id=dido:public:ra:xapend" text:style-name="Internet_20_link" text:visited-style-name="Visited_20_Internet_20_Link">Appendices</text:a></text:span></text:span><text:a xlink:type="simple" xlink:href="https://www.omgwiki.org/dido/doku.php?id=dido:public:ra:xapend:xapend.a_glossary" text:style-name="Internet_20_link" text:visited-style-name="Visited_20_Internet_20_Link">xapend.a_glossary</text:a> <text:a xlink:type="simple" xlink:href="https://www.omgwiki.org/dido/doku.php?id=dido:public:ra:xapend:xapend.b_stds" text:style-name="Internet_20_link" text:visited-style-name="Visited_20_Internet_20_Link">xapend.b_stds</text:a><text:a xlink:type="simple" xlink:href="https://www.omgwiki.org/dido/doku.php?id=dido:public:ra:xapend:xapend.c_hwarch" text:style-name="Internet_20_link" text:visited-style-name="Visited_20_Internet_20_Link">xapend.c_hwarch</text:a><text:a xlink:type="simple" xlink:href="https://www.omgwiki.org/dido/doku.php?id=dido:public:ra:xapend:xapend.d_opsys" text:style-name="Internet_20_link" text:visited-style-name="Visited_20_Internet_20_Link">xapend.d_opsys</text:a><text:a xlink:type="simple" xlink:href="https://www.omgwiki.org/dido/doku.php?id=dido:public:ra:xapend:xapend.e_tools" text:style-name="Internet_20_link" text:visited-style-name="Visited_20_Internet_20_Link">xapend.e_tools</text:a><text:a xlink:type="simple" xlink:href="https://www.omgwiki.org/dido/doku.php?id=dido:public:ra:xapend:xapend.f_qos" text:style-name="Internet_20_link" text:visited-style-name="Visited_20_Internet_20_Link">xapend.f_qos</text:a><text:a xlink:type="simple" xlink:href="https://www.omgwiki.org/dido/doku.php?id=dido:public:ra:xapend:xapend.g_testing" text:style-name="Internet_20_link" text:visited-style-name="Visited_20_Internet_20_Link">xapend.g_testing</text:a><text:a xlink:type="simple" xlink:href="https://www.omgwiki.org/dido/doku.php?id=dido:public:ra:xapend:xapend.h_acronyms" text:style-name="Internet_20_link" text:visited-style-name="Visited_20_Internet_20_Link">xapend.h_acronyms</text:a><text:a xlink:type="simple" xlink:href="https://www.omgwiki.org/dido/doku.php?id=dido:public:ra:xapend:xapend.i_cog_model" text:style-name="Internet_20_link" text:visited-style-name="Visited_20_Internet_20_Link">xapend.i_cog_model</text:a><text:a xlink:type="simple" xlink:href="https://www.omgwiki.org/dido/doku.php?id=dido:public:ra:xapend:xapend.j_gov_model" text:style-name="Internet_20_link" text:visited-style-name="Visited_20_Internet_20_Link">xapend.j_gov_model</text:a>-</text:p>
      <text:p text:style-name="Horizontal_20_Line"/>
      <text:h text:style-name="Heading_20_2" text:outline-level="2"><text:bookmark-start text:name="__RefHeading___pdfs_4"/><text:bookmark-start text:name="pdfs"/>PDFs<text:bookmark-end text:name="__RefHeading___pdfs_4"/><text:bookmark-end text:name="pdfs"/></text:h>
      <text:p text:style-name="Text_20_body">The following are provided for those readers who would like to download a printable albeit <text:span text:style-name="Strong_20_Emphasis">static</text:span> copy of this RA, current as of the month/date shown.</text:p>
      <text:a xlink:type="simple" xlink:href="https://www.omgwiki.org/dido/lib/exe/fetch.php?media=dido:public:dido_ra_2.0_-_june_2020.pdf" text:style-name="Internet_20_link" text:visited-style-name="Visited_20_Internet_20_Link"> DIDO-RA 2.0 PDF (June 2020)</text:a>
      <text:a xlink:type="simple" xlink:href="https://www.omgwiki.org/dido/lib/exe/fetch.php?media=dido:public:dido_-_data_model_dido-dm_-_v1.0.pdf" text:style-name="Internet_20_link" text:visited-style-name="Visited_20_Internet_20_Link"> DIDO Data Model (DIDO-DM) 1.0 PDF (June 2020)</text:a>
      <text:a xlink:type="simple" xlink:href="https://www.omgwiki.org/dido/lib/exe/fetch.php?media=dido:public:dido_ra_3.0_slim_version.pdf" text:style-name="Internet_20_link" text:visited-style-name="Visited_20_Internet_20_Link"> DIDO-RA 3.0 PDF (Slim Version - June 2021)</text:a>
      <text:p text:style-name="Text_20_body"> This is a “slimmed down” version of the RA: it only contains the first pages of Appendices A through F. Any links to entries in these six Appendices will direct the reader back to this Wiki.<text:a xlink:type="simple" xlink:href="https://www.omgwiki.org/dido/lib/exe/fetch.php?media=dido:public:dido_ra_3.0_compact_version.pdf" text:style-name="Internet_20_link" text:visited-style-name="Visited_20_Internet_20_Link"> DIDO-RA 3.0 PDF (Compact Version - June 2021)</text:a>  This version is much larger but still not the whole.  It contains a truncated version of Appendix B, i.e., three pages only: “Appendix B”, “Technical Standards Bodies”, and “de facto Standards Bodies”. Any links to pages in Appendix B <text:span text:style-name="underline"><text:span text:style-name="Emphasis">other than these three pages</text:span></text:span> will direct the reader back to this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dc:title>
  </office:meta>
</office:document-meta>
</file>