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54309063dbcb2e7fc52ec0920492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s_cli:00_front:0_cover"/><text:bookmark-start text:name="__RefHeading___a._cover_page_1"/><text:bookmark-start text:name="a._cover_page"/>a. Cover Page<text:bookmark-end text:name="__RefHeading___a._cover_page_1"/><text:bookmark-end text:name="a._cover_page"/></text:h>
      <text:p text:style-name="Text_20_body"><text:a xlink:type="simple" xlink:href="https://www.omgwiki.org/dido/doku.php?id=dido:public:s_cli:00_front" text:style-name="Internet_20_link" text:visited-style-name="Visited_20_Internet_20_Link">return to DIDO CLI Front Matter</text:a></text:p>
      <text:p text:style-name="Text_20_body"><text:span text:style-name="Source_20_Text">
   &lt;center style="font-size:30px"&gt;
      &lt;b&gt;DISTRIBUTED IMMUTABLE DATA OBJECT&lt;/b&gt;
   &lt;/center&gt;
   &lt;center style="font-size:30px"&gt;
      (DIDO)
   &lt;/center&gt;
   &lt;center style="font-size:30px"&gt;
      Command Line Interface (CLI)
   &lt;/center&gt;
   &lt;center  style="font-size:15px"&gt;
      for
   &lt;/center&gt;
   &lt;center  style="font-size:20px"&gt;
      Cryptocurrencies, Blockchains, Distributed Ledgers, Tangles, and Supply Chains
   &lt;/center&gt;   &lt;center&gt;
      Object Management Group (OMG)
   &lt;/center&gt;
   &lt;/center&gt;   &lt;center&gt;
      Discussion Paper
   &lt;/center&gt;
   &lt;center&gt;
     &lt;i&gt;Version 1.0&lt;/i&gt;
   &lt;/center&gt;
   &lt;center&gt;
     &lt;i&gt;June 2021&lt;/i&gt;
   &lt;/center&gt;

</text:span>
<draw:frame draw:style-name="mediacenter" draw:name="0" text:anchor-type="paragraph" draw:z-index="0" svg:width="10.583333333333cm" svg:height="5.7187967115097cm"><draw:image xlink:href="Pictures/0654309063dbcb2e7fc52ec092049259.png" xlink:type="simple" xlink:show="embed" xlink:actuate="onLoad"/></draw:frame>
<text:span text:style-name="Source_20_Text">

&lt;center style="font-size:12px"&gt;
    R. W. “Nick” Stavros&lt;br/&gt;
    Ian T. Stavros&lt;br/&gt;
    Bryan Turek &lt;br/&gt;
    Char Wales
&lt;/center&gt;
&lt;center style="font-size:10px"&gt;
    &lt;b&gt;&lt;i&gt;Jackrabbit Consulting&lt;/i&gt;&lt;/b&gt;
&lt;/center&gt;
</text:span></text:p>
      <text:p text:style-name="Text_20_body"><text:span text:style-name="Source_20_Text">
&lt;center style="font-size:10px"&gt;This material is based upon work supported by the&lt;/center&gt;
&lt;center style="font-size:10px"&gt;U.S. Army Small Business Innovation Research Program Office, &lt;/center&gt;
&lt;center style="font-size:10px"&gt;Defense Advanced Research Projects Agency (DARPA) and the &lt;/center&gt;
&lt;center style="font-size:10px"&gt;Army Research Office under Contract Number: W911NF-17-P-0029.
&lt;/center&gt;
&lt;p/&gt;
&lt;center style="font-size:10px"&gt;
The views and conclusions contained in this document or website&lt;/center&gt;
&lt;center style="font-size:10px"&gt;
are those of the authors and&lt;/center&gt;
&lt;center style="font-size:12px"&gt;&lt;b&gt;should NOT be interpreted as representing&lt;/b&gt; &lt;/center&gt;
&lt;center style="font-size:12px"&gt;&lt;b&gt;the Official Policies, either expressly or implied,&lt;/b&gt; &lt;/center&gt;
&lt;center style="font-size:10px"&gt;of the&lt;/center&gt;
&lt;center style="font-size:12px"&gt;&lt;b&gt;DEFENSE ADVANCED RESEARCH PROJECTS AGENCY (DARPA)&lt;/b&gt; &lt;/center&gt;
&lt;center style="font-size:10px"&gt;or the&lt;/center&gt;
&lt;center style="font-size:12px"&gt;&lt;b&gt;U.S. GOVERNMENT &lt;/b&gt;&lt;/center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:0_cover</dc:title>
  </office:meta>
</office:document-meta>
</file>