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do:public:s_cli:00_front:4_toc"/>this namespace doesn't exist: ai:private:taxonomy:10_append:08_glossary: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:4_toc</dc:title>
  </office:meta>
</office:document-meta>
</file>