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1_prt:02_basics:01_commondef:platform"/><text:bookmark-start text:name="__RefHeading___definitionplatform_1"/><text:bookmark-start text:name="definitionplatform"/>2.1.1.3 Definition: Platform<text:bookmark-end text:name="__RefHeading___definitionplatform_1"/><text:bookmark-end text:name="definitionplatform"/></text:h>
      <text:p text:style-name="Text_20_body"><text:a xlink:type="simple" xlink:href="https://www.omgwiki.org/dido/doku.php?id=dido:public:s_cli:05_contents:02_basics:01_commondef:start" text:style-name="Internet_20_link" text:visited-style-name="Visited_20_Internet_20_Link"> Return to Common Definitions</text:a></text:p>
      <text:p text:style-name="Text_20_body"><text:a xlink:type="simple" xlink:href="https://www.omgwiki.org/dido/doku.php?id=dido:public:ra:xapend:xapend.a_glossary:p:platform" text:style-name="Internet_20_link" text:visited-style-name="Visited_20_Internet_20_Link">Platform</text:a> is a group of technologies that provide a base for other other applications, processes or technologies are developed. In many ways they can act as an accelerated to meet the requirements of the application, program or system. </text:p>
      <text:p text:style-name="Text_20_body">There are different kinds of platforms, for example:</text:p>
      <text:p text:style-name="Text_20_body">Operating System PlatformsWeb Service PlatformsDatabase Management PlatformsRuntime PlatformsLanguage PlatformsDIDO platforms are a combination of operating system, runtime, language platforms and the specific DIDO software (i.e., Ethereum, Hyperledger, Itota, etc.).</text:p>
      <text:p text:style-name="Text_20_body">
<draw:frame draw:style-name="mediacenter" draw:name="0" text:anchor-type="paragraph" draw:z-index="0" svg:width="13.229166666667cm" svg:height="13.229166666667cm"><draw:image xlink:href="/usr/local/wiki/dido/private/media/dido/public/s_cli/05_contents/02_basics/screen_shot_2021-04-17_at_10.53.19_pm.png" xlink:type="simple" xlink:show="embed" xlink:actuate="onLoad"/></draw:frame>
</text:p>
      <text:p text:style-name="Text_20_body">Platforms “host” components designed to work with the Platform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1_prt:02_basics:01_commondef:platform</dc:title>
  </office:meta>
</office:document-meta>
</file>