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ccc3f7f3db6f56e1c17762d5394d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2_basics:01_commondef:solstack"/><text:bookmark-start text:name="__RefHeading___solution_stacks_1"/><text:bookmark-start text:name="solution_stacks"/>2.1.4 Solution Stacks<text:bookmark-end text:name="__RefHeading___solution_stacks_1"/><text:bookmark-end text:name="solution_stacks"/></text:h>
      <text:p text:style-name="Text_20_body"><text:a xlink:type="simple" xlink:href="https://www.omgwiki.org/dido/doku.php?id=dido:public:s_cli:05_contents:01_prt:02_basics:01_commondef:start" text:style-name="Internet_20_link" text:visited-style-name="Visited_20_Internet_20_Link"> Return to Common Definitions</text:a></text:p>
      <text:p text:style-name="Text_20_body">A <text:a xlink:type="simple" xlink:href="https://www.omgwiki.org/dido/doku.php?id=dido:public:ra:xapend:xapend.a_glossary:s:solutionstack" text:style-name="Internet_20_link" text:visited-style-name="Visited_20_Internet_20_Link">Software Stack</text:a> is an ordered collection of software that makes it possible to complete a particular task. Often a critical part of any stack is the <text:a xlink:type="simple" xlink:href="https://www.omgwiki.org/dido/doku.php?id=dido:public:ra:xapend:xapend.a_glossary:p:platform" text:style-name="Internet_20_link" text:visited-style-name="Visited_20_Internet_20_Link">Platform</text:a> the rest of the stack is built around. Some common platforms are</text:p>
      <text:p text:style-name="Text_20_body">Application server PlatformWeb Server PlatformStorage PlatformVirtualization PlatformGraphically, this is represented in Figure  See: <text:note text:id="ftn0" text:note-class="footnote"><text:note-citation text:label="1)">1)</text:note-citation><text:note-body><text:p text:style-name="Footnote"> Oracle Corporation,
September 2010,
<text:span text:style-name="underline">Oracle Integrated Stack - Complete, Trusted Enterprise Solutions</text:span>,
Page 4,
Accessed 1 May 2021,
<text:a xlink:type="simple" xlink:href="https://www.oracle.com/technetwork/server-storage/solaris10/documentation/integratedstacktesting-168417.pdf" text:style-name="Internet_20_link" text:visited-style-name="Visited_20_Internet_20_Link">https://www.oracle.com/technetwork/server-storage/solaris10/documentation/integratedstacktesting-168417.pdf</text:a>
</text:p></text:note-body></text:note>:</text:p>
      <text:p text:style-name="Text_20_body">
<draw:frame draw:style-name="mediacenter" draw:name="0" text:anchor-type="paragraph" draw:z-index="0" svg:width="10.583333333333cm" svg:height="9.9659722222222cm"><draw:image xlink:href="Pictures/b8ccc3f7f3db6f56e1c17762d5394dc6.png" xlink:type="simple" xlink:show="embed" xlink:actuate="onLoad"/></draw:frame>
</text:p>
      <text:a xlink:type="simple" xlink:href="https://www.omgwiki.org/dido/doku.php?id=dido:public:ra:xapend:xapend.a_glossary:o:oracle" text:style-name="Internet_20_link" text:visited-style-name="Visited_20_Internet_20_Link">Oracle's</text:a>
      <text:p text:style-name="Text_20_body"> hardware and software stack.
</text:p>
      <text:p text:style-name="Text_20_body">In this case we are particularly interested in building an idealized DIDO Stack with an idealized <text:a xlink:type="simple" xlink:href="https://www.omgwiki.org/dido/doku.php?id=dido:public:ra:xapend:xapend.a_glossary:d:dido_platform" text:style-name="Internet_20_link" text:visited-style-name="Visited_20_Internet_20_Link">DIDO Platform</text:a>. The idealized stack may not be completely accurate for all DIDOs, however, it provides a normative structure of what the pieces are in a DIDO Stack and in a DIDO Platform and how they are interrelated.</text:p>
      <text:p text:style-name="Text_20_body">To accomplish this, a Database stack is presented with some idealized paths through the stack to met certain user scenarios. Then the DIDO Stack is presented as a transform of the Database Sta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2_basics:01_commondef:solstack</dc:title>
  </office:meta>
</office:document-meta>
</file>