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a0529993e089ecd613d7d933daddaf.png"/>
  <manifest:file-entry manifest:media-type="image/png" manifest:full-path="Pictures/503c45e9f7a5fd59f344fdd8f0baced3.png"/>
  <manifest:file-entry manifest:media-type="image/png" manifest:full-path="Pictures/4ae52c274aa44f6f5bec008ef755904c.png"/>
  <manifest:file-entry manifest:media-type="image/png" manifest:full-path="Pictures/c3e53b10ed09a8a8ae3e3c1fc4348f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98.61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2_solstack:didostack:start"/><text:bookmark-start text:name="__RefHeading___proposed_dido_solution_stack_1"/><text:bookmark-start text:name="proposed_dido_solution_stack"/>2.1.2.2 Proposed DIDO Solution Stack<text:bookmark-end text:name="__RefHeading___proposed_dido_solution_stack_1"/><text:bookmark-end text:name="proposed_dido_solution_stack"/></text:h>
      <text:p text:style-name="Text_20_body"><text:a xlink:type="simple" xlink:href="https://www.omgwiki.org/dido/doku.php?id=dido:public:s_cli:05_contents:01_prt:02_basics:start" text:style-name="Internet_20_link" text:visited-style-name="Visited_20_Internet_20_Link"> Return to DIDO CLI Background</text:a></text:p>
      <text:p text:style-name="Text_20_body">The proposed DIDO Solution Stack is modeled after the <text:a xlink:type="simple" xlink:href="https://www.omgwiki.org/dido/doku.php?id=dido:public:s_cli:05_contents:01_prt:02_basics:02_solstack:dbstack:start" text:style-name="Internet_20_link" text:visited-style-name="Visited_20_Internet_20_Link"> Database Solution Stack</text:a>. The core features of both stacks is persistent storage of data and the modification of data using <text:a xlink:type="simple" xlink:href="https://www.omgwiki.org/dido/doku.php?id=dido:public:ra:1.2_views:2_tech_views:2-nodenet:3_nodearch:2_ido:2_trans" text:style-name="Internet_20_link" text:visited-style-name="Visited_20_Internet_20_Link"> Transaction</text:a>. The major difference is that the DIDO <text:a xlink:type="simple" xlink:href="https://www.omgwiki.org/dido/doku.php?id=dido:public:ra:xapend:xapend.a_glossary:d:data_object" text:style-name="Internet_20_link" text:visited-style-name="Visited_20_Internet_20_Link">data objects</text:a> Transactions are journaled with each Transaction being distributed to all the <text:a xlink:type="simple" xlink:href="https://www.omgwiki.org/dido/doku.php?id=dido:public:ra:xapend:xapend.a_glossary:n:node" text:style-name="Internet_20_link" text:visited-style-name="Visited_20_Internet_20_Link">nodes</text:a> in the <text:a xlink:type="simple" xlink:href="https://www.omgwiki.org/dido/doku.php?id=dido:public:ra:xapend:xapend.a_glossary:n:node_network" text:style-name="Internet_20_link" text:visited-style-name="Visited_20_Internet_20_Link">node network</text:a>. The details about how the Transactions  are bundled, validated and verified vary amongst <text:a xlink:type="simple" xlink:href="https://www.omgwiki.org/dido/doku.php?id=dido:public:ra:1.2_views:2_tech_views:2-nodenet:2_node:3_platform" text:style-name="Internet_20_link" text:visited-style-name="Visited_20_Internet_20_Link"> DIDO platforms</text:a>. For example, some <text:a xlink:type="simple" xlink:href="https://www.omgwiki.org/dido/doku.php?id=dido:public:ra:xapend:xapend.a_glossary:p:platform" text:style-name="Internet_20_link" text:visited-style-name="Visited_20_Internet_20_Link">platforms</text:a> bundle the Transactions into a block and the block is distributed once it has been verified by a <text:a xlink:type="simple" xlink:href="https://www.omgwiki.org/dido/doku.php?id=dido:public:ra:xapend:xapend.a_glossary:m:mining" text:style-name="Internet_20_link" text:visited-style-name="Visited_20_Internet_20_Link">mining</text:a> operation. Others use “neighboring” nodes to valid and verify the Transactions. </text:p>
      <text:p text:style-name="Text_20_body">
<draw:frame draw:style-name="mediacenter" draw:name="0" text:anchor-type="paragraph" draw:z-index="0" svg:width="15.875cm" svg:height="9.1204103671706cm"><draw:image xlink:href="Pictures/78a0529993e089ecd613d7d933daddaf.png" xlink:type="simple" xlink:show="embed" xlink:actuate="onLoad"/></draw:frame>
</text:p>
      <text:p text:style-name="Text_20_body">Proposed DIDO Management “stack”
</text:p>
      <text:p text:style-name="Text_20_body">The following is a brief description of each component in the DIDO Stack. Note, these components are normative in nature and each DIDO may be slightly different. On the left side of the diagram there the components that are good candidates for inclusion into the DIDO platform are identified. </text:p>
      <text:p text:style-name="Text_20_body"><text:span text:style-name="Strong_20_Emphasis"><text:a xlink:type="simple" xlink:href="https://www.omgwiki.org/dido/doku.php?id=dido:public:ra:xapend:xapend.a_glossary:a:application" text:style-name="Internet_20_link" text:visited-style-name="Visited_20_Internet_20_Link">Application</text:a></text:span> - The Application is similar to the Application in the <text:a xlink:type="simple" xlink:href="https://www.omgwiki.org/dido/doku.php?id=dido:public:s_cli:05_contents:01_prt:02_basics:02_solstack:dbstack:start" text:style-name="Internet_20_link" text:visited-style-name="Visited_20_Internet_20_Link"> Database Solution Stack</text:a>, is the application, program, utility, service or microservice that needs to interact with the DIDO. This is done using standardized DIDO <text:a xlink:type="simple" xlink:href="https://www.omgwiki.org/dido/doku.php?id=dido:public:ra:xapend:xapend.a_glossary:d:ddl" text:style-name="Internet_20_link" text:visited-style-name="Visited_20_Internet_20_Link">Data Definition Language (DDL)</text:a> or <text:a xlink:type="simple" xlink:href="https://www.omgwiki.org/dido/doku.php?id=dido:public:ra:xapend:xapend.a_glossary:d:dml" text:style-name="Internet_20_link" text:visited-style-name="Visited_20_Internet_20_Link">Data Manipulation Language (DML)</text:a>  using textual commands that adhere to the DIDO-CLI specifications See: <text:a xlink:type="simple" xlink:href="https://www.omgwiki.org/dido/doku.php?id=dido:public:ra:xapend:xapend.b_stds:tech:iso:dblang_sql_part1" text:style-name="Internet_20_link" text:visited-style-name="Visited_20_Internet_20_Link">ISO/IEC 9075-01:2016 Database languages — SQL — Part 1: Framework (SQL/Framework)</text:a> and related specifications.<text:span text:style-name="Strong_20_Emphasis">Users</text:span> - And end user can enter DIDO compliant DDDL or DDML text commands into a terminal or even produce scripts that contain a series of commands that sent to the Open DIDO Connectivity <text:a xlink:type="simple" xlink:href="https://www.omgwiki.org/dido/doku.php?id=dido:public:ra:xapend:xapend.a_glossary:a:api" text:style-name="Internet_20_link" text:visited-style-name="Visited_20_Internet_20_Link">API</text:a> (ODAPI)for processing. Just as with the Application, these commands need to be compliant with the proposed Standard See: <text:a xlink:type="simple" xlink:href="https://www.omgwiki.org/dido/doku.php?id=dido:public:s_cli:05_contents:01_prt:04_dll:start" text:style-name="Internet_20_link" text:visited-style-name="Visited_20_Internet_20_Link">4.0 DIDO Data Lifecycle Language (DDLL)</text:a>, <text:a xlink:type="simple" xlink:href="https://www.omgwiki.org/dido/doku.php?id=dido:public:s_cli:05_contents:01_prt:06_dddl:start" text:style-name="Internet_20_link" text:visited-style-name="Visited_20_Internet_20_Link">5.0 DIDO Data Definition Language (DDDL)</text:a>, and <text:a xlink:type="simple" xlink:href="https://www.omgwiki.org/dido/doku.php?id=dido:public:s_cli:05_contents:01_prt:09_dml" text:style-name="Internet_20_link" text:visited-style-name="Visited_20_Internet_20_Link">6.0 DIDO Manipulation Language (DDML)</text:a>.<text:span text:style-name="Strong_20_Emphasis">Open DIDO Connectivity API (Open DIDO Data Binary Connectivity Layer (ODDBCL)</text:span> - This a utility (i.e., usually a library) that the application calls to process the DIDO-CLI commands and check for validity and verification that the commands are correct.<text:span text:style-name="Strong_20_Emphasis">DIDO Data Definition Language (DDDL)</text:span> - The DIDO Data Definition Language (DDDL) is used to create and modify the structure of DIDO <text:a xlink:type="simple" xlink:href="https://www.omgwiki.org/dido/doku.php?id=dido:public:ra:xapend:xapend.a_glossary:o:object" text:style-name="Internet_20_link" text:visited-style-name="Visited_20_Internet_20_Link">objects</text:a> in a DIDO. These DIDO objects include Types, objects, oracles, exchanges, aggregates, and smart contracts, etc. Often, the DDDL commands require a different set of privileges than the DIDO Data Manipulation Language (DDML).<text:span text:style-name="Strong_20_Emphasis">DIDO Data Manipulation Language (DDML)</text:span> - The DIDO Data Manipulation Language (DDML) includes commands permitting users to manipulate (i.e., read) data in a DIDO. Note, the Data in the DIDO is <text:a xlink:type="simple" xlink:href="https://www.omgwiki.org/dido/doku.php?id=dido:public:ra:xapend:xapend.a_glossary:i:immutable" text:style-name="Internet_20_link" text:visited-style-name="Visited_20_Internet_20_Link">immutable</text:a>. This manipulation involves inserting data into DIDO Objects, making for deletion objects, creating a Transaction to update the objects and associated data from different objects together.<text:span text:style-name="Strong_20_Emphasis">DIDO Drivers</text:span> -  The DIDO <text:a xlink:type="simple" xlink:href="https://www.omgwiki.org/dido/doku.php?id=dido:public:ra:xapend:xapend.a_glossary:d:dbdriver" text:style-name="Internet_20_link" text:visited-style-name="Visited_20_Internet_20_Link"> Drivers </text:a> are computer programs that implements a protocol (i.e., ODDBCL) for a DIDO connection.<text:span text:style-name="Strong_20_Emphasis">DIDO Data Management System (DDMS) </text:span> - The DIDO Data Management System is a software package designed to define, manipulate, retrieve and manage DIDO <text:a xlink:type="simple" xlink:href="https://www.omgwiki.org/dido/doku.php?id=dido:public:ra:xapend:xapend.a_glossary:o:object" text:style-name="Internet_20_link" text:visited-style-name="Visited_20_Internet_20_Link">Objects</text:a> in a DIDO. A DIDO generally manipulates the objects itself, the object format, field names, object structure. It also defines rules to validate and manipulate this data.<text:span text:style-name="Strong_20_Emphasis">DIDO Data Command Line Interpreter (DDCLI)</text:span> - The Command Line Interpreter translates the tokenized DIDO commands into DIDO Platform Specific instructions. <text:span text:style-name="Strong_20_Emphasis">DIDO Platform CLI</text:span> - Sme DIDO platforms offer their own proprietary CLI. There have been efforts to “re-use” a particular DIDO Platform CLI on different Platforms.<text:span text:style-name="Strong_20_Emphasis">DIDO API</text:span> - Many DIDO Platforms provide <text:a xlink:type="simple" xlink:href="https://www.omgwiki.org/dido/doku.php?id=dido:public:ra:xapend:xapend.a_glossary:a:api" text:style-name="Internet_20_link" text:visited-style-name="Visited_20_Internet_20_Link">APIs</text:a> allowing a programmer to directly access a DIDO. For example, <text:a xlink:type="simple" xlink:href="https://www.omgwiki.org/dido/doku.php?id=dido:public:ra:xapend:xapend.a_glossary:e:ethereum" text:style-name="Internet_20_link" text:visited-style-name="Visited_20_Internet_20_Link">Ethereum</text:a> provides a <text:span text:style-name="underline">Javascript API Libraures</text:span>, <text:a xlink:type="simple" xlink:href="https://ethereum.org/en/developers/docs/apis/javascript/" text:style-name="Internet_20_link" text:visited-style-name="Visited_20_Internet_20_Link">https://ethereum.org/en/developers/docs/apis/javascript/</text:a> or <text:span text:style-name="underline">Ethereum JSON RPC</text:span>, <text:a xlink:type="simple" xlink:href="https://ethereumbuilders.gitbooks.io/guide/content/en/ethereum_json_rpc.html" text:style-name="Internet_20_link" text:visited-style-name="Visited_20_Internet_20_Link">https://ethereumbuilders.gitbooks.io/guide/content/en/ethereum_json_rpc.html</text:a>.<text:span text:style-name="Strong_20_Emphasis">DIDO Configuration</text:span> - There are always two aspects to configuring a DIDO. The first is setting up the environment externally to the DIDO Platform (i.e., downloading the software, running a wizard to install and configure the DIDO, etc), the second is the startup, upgrade, shutdown, etc of the DIDO Platform.<text:span text:style-name="Strong_20_Emphasis">DIDO Data Definition</text:span> - A DIDO provides a way to define Types, objects, oracles, exchanges, aggregates, and smart contracts, etc. to the DIDO.<text:span text:style-name="Strong_20_Emphasis">DIDO Data Manipulation</text:span> - A DIDO provides a way to manipulate the inserting data into DIDO Objects, making for deletion objects, creating a Transaction to update the objects and associated data from different objects together.<text:span text:style-name="Strong_20_Emphasis">DIDO Datastore</text:span> - A data store is the actually distributed data held within the DIDO (i.e., the data itself). To store the data in the <text:a xlink:type="simple" xlink:href="https://www.omgwiki.org/dido/doku.php?id=dido:public:ra:xapend:xapend.a_glossary:d:datastore" text:style-name="Internet_20_link" text:visited-style-name="Visited_20_Internet_20_Link">Datastore</text:a>, a transaction is created that can make the desired change. Depending on the DIDO Platform, the methodology for verifying and validating the transaction varies. Once it has been valdated and verified, the transaction is propagated to all the <text:a xlink:type="simple" xlink:href="https://www.omgwiki.org/dido/doku.php?id=dido:public:ra:xapend:xapend.a_glossary:n:node" text:style-name="Internet_20_link" text:visited-style-name="Visited_20_Internet_20_Link">Node</text:a> in the <text:a xlink:type="simple" xlink:href="https://www.omgwiki.org/dido/doku.php?id=dido:public:ra:xapend:xapend.a_glossary:n:node_network" text:style-name="Internet_20_link" text:visited-style-name="Visited_20_Internet_20_Link">Node Network</text:a>. </text:p>
      <text:h text:style-name="Heading_20_3" text:outline-level="3"><text:bookmark-start text:name="__RefHeading___proposed_dido_solution_stack_scenarios_2"/><text:bookmark-start text:name="proposed_dido_solution_stack_scenarios"/>Proposed DIDO Solution Stack Scenarios<text:bookmark-end text:name="__RefHeading___proposed_dido_solution_stack_scenarios_2"/><text:bookmark-end text:name="proposed_dido_solution_stack_scenarios"/></text:h>
      <text:p text:style-name="Text_20_body"><text:a xlink:type="simple" xlink:href="#dido:public:s_cli:05_contents:01_prt:02_basics:02_solstack:didostack:start" text:style-name="Local_20_link" text:visited-style-name="Visited_20_Local_20_Link"> Return to Top</text:a></text:p>
      <text:p text:style-name="Text_20_body">
<draw:frame draw:style-name="mediacenter" draw:name="1" text:anchor-type="paragraph" draw:z-index="1" svg:width="18.520833333333cm" style:rel-width="100%" svg:height="10.586118421053cm" style:rel-height="scale"><draw:image xlink:href="Pictures/503c45e9f7a5fd59f344fdd8f0baced3.png" xlink:type="simple" xlink:show="embed" xlink:actuate="onLoad"/></draw:frame>
</text:p>
      <text:p text:style-name="Text_20_body">Three different User Scenario Paths through the DIDO Solution Stack.
</text:p>
      <text:h text:style-name="Heading_20_4" text:outline-level="4"><text:bookmark-start text:name="__RefHeading___scenario_1_3"/><text:bookmark-start text:name="scenario_1"/>Scenario #1<text:bookmark-end text:name="__RefHeading___scenario_1_3"/><text:bookmark-end text:name="scenario_1"/></text:h>
      <text:p text:style-name="Text_20_body"><text:a xlink:type="simple" xlink:href="#dido:public:s_cli:05_contents:01_prt:02_basics:02_solstack:didostack:start" text:style-name="Local_20_link" text:visited-style-name="Visited_20_Local_20_Link"> Return to Top</text:a></text:p>
      <text:p text:style-name="Text_20_body">This is currently the path used by most DIDOs.The <text:a xlink:type="simple" xlink:href="https://www.omgwiki.org/dido/doku.php?id=dido:public:ra:xapend:xapend.a_glossary:d:dido_platform" text:style-name="Internet_20_link" text:visited-style-name="Visited_20_Internet_20_Link">DIDO Platform</text:a> provides an <text:a xlink:type="simple" xlink:href="https://www.omgwiki.org/dido/doku.php?id=dido:public:ra:xapend:xapend.a_glossary:a:api" text:style-name="Internet_20_link" text:visited-style-name="Visited_20_Internet_20_Link">Application Programming Interface (API)</text:a> that an Applications can be use to access the DIDO Data Store. These APIs are proprietary in nature and although there are attempts to “re-use” one proprietary API specification on another proprietary platform (interchangeable implementations) it has met with limited success. Also, there are disagreements as to what languages the API should be written in (or support). For example, if the <text:a xlink:type="simple" xlink:href="https://www.omgwiki.org/dido/doku.php?id=dido:public:ra:xapend:xapend.a_glossary:a:api" text:style-name="Internet_20_link" text:visited-style-name="Visited_20_Internet_20_Link">API</text:a> is written in C, many languages have a way of accessing these function. For examplem Java can ue wither the Java Native Interface (JNI) or the Java Native Access (JNA)<text:note text:id="ftn0" text:note-class="footnote"><text:note-citation text:label="1)">1)</text:note-citation><text:note-body><text:p text:style-name="Footnote">
Yigit Pirildak,
GetConnected,
18 March 2020,
Accessed 22 April 2021,
<text:a xlink:type="simple" xlink:href="https://levelup.gitconnected.com/java-native-access-a-cleaner-alternative-to-jni-954b53b77398" text:style-name="Internet_20_link" text:visited-style-name="Visited_20_Internet_20_Link">https://levelup.gitconnected.com/java-native-access-a-cleaner-alternative-to-jni-954b53b77398</text:a>
</text:p></text:note-body></text:note>.</text:p>
      <text:p text:style-name="Text_20_body">Another issue is whether to use the <text:a xlink:type="simple" xlink:href="https://www.omgwiki.org/dido/doku.php?id=dido:public:ra:xapend:xapend.a_glossary:s:static_library" text:style-name="Internet_20_link" text:visited-style-name="Visited_20_Internet_20_Link">Static Library</text:a> and <text:a xlink:type="simple" xlink:href="https://www.omgwiki.org/dido/doku.php?id=dido:public:ra:xapend:xapend.a_glossary:s:shared_libraries" text:style-name="Internet_20_link" text:visited-style-name="Visited_20_Internet_20_Link">Shared Library</text:a> approach. 
There advantages and disadvantages provided in Table <text:note text:id="ftn1" text:note-class="footnote"><text:note-citation text:label="2)">2)</text:note-citation><text:note-body><text:p text:style-name="Footnote">
GeeksForGeeks,
25 October 2018,
Accessed: 22 April 2021,
<text:a xlink:type="simple" xlink:href="https://www.geeksforgeeks.org/difference-between-static-and-shared-libraries/" text:style-name="Internet_20_link" text:visited-style-name="Visited_20_Internet_20_Link">https://www.geeksforgeeks.org/difference-between-static-and-shared-libraries/</text:a>
</text:p></text:note-body></text:note>.</text:p>
      <text:p text:style-name="Text_20_body">The Advanatages and Disadvantages to STatic or Shared Libraries.</text:p>
      <table:table table:style-name="Table">
        <table:table-column/>
        <table:table-column/>
        <table:table-column/>
        <table:table-row>
          <table:table-cell office:value-type="string" table:style-name="tableheader">
            <text:p text:style-name="Table_20_Heading">  Properties            </text:p>
          </table:table-cell>
          <table:table-cell office:value-type="string" table:style-name="tableheader">
            <text:p text:style-name="Table_20_Heading">  <text:a xlink:type="simple" xlink:href="https://www.omgwiki.org/dido/doku.php?id=dido:public:ra:xapend:xapend.a_glossary:s:static_library" text:style-name="Internet_20_link" text:visited-style-name="Visited_20_Internet_20_Link">Static Library</text:a>                                           </text:p>
          </table:table-cell>
          <table:table-cell office:value-type="string" table:style-name="tableheader">
            <text:p text:style-name="Table_20_Heading">  <text:a xlink:type="simple" xlink:href="https://www.omgwiki.org/dido/doku.php?id=dido:public:ra:xapend:xapend.a_glossary:s:shared_libraries" text:style-name="Internet_20_link" text:visited-style-name="Visited_20_Internet_20_Link">Shared Library</text:a>  </text:p>
          </table:table-cell>
        </table:table-row>
        <table:table-row>
          <table:table-cell office:value-type="string" table:style-name="tableheader">
            <text:p text:style-name="Table_20_Heading"> Linking time           </text:p>
          </table:table-cell>
          <table:table-cell office:value-type="string" table:style-name="tablecell">
            <text:p text:style-name="tablealignleft"> It happens as the last step of the compilation process. After the program is placed in the memory      </text:p>
          </table:table-cell>
          <table:table-cell office:value-type="string" table:style-name="tablecell">
            <text:p text:style-name="tablealignleft"> Shared libraries are added during linking process when <text:a xlink:type="simple" xlink:href="https://www.omgwiki.org/dido/doku.php?id=dido:public:ra:xapend:xapend.a_glossary:e:exec" text:style-name="Internet_20_link" text:visited-style-name="Visited_20_Internet_20_Link">executable file</text:a> and libraries are added to the memory. </text:p>
          </table:table-cell>
        </table:table-row>
        <table:table-row>
          <table:table-cell office:value-type="string" table:style-name="tableheader">
            <text:p text:style-name="Table_20_Heading"> Means                  </text:p>
          </table:table-cell>
          <table:table-cell office:value-type="string" table:style-name="tablecell">
            <text:p text:style-name="tablealignleft"> Performed by linkers                                                                                   </text:p>
          </table:table-cell>
          <table:table-cell office:value-type="string" table:style-name="tablecell">
            <text:p text:style-name="tablealignleft"> Performed by <text:a xlink:type="simple" xlink:href="https://www.omgwiki.org/dido/doku.php?id=dido:public:ra:xapend:xapend.a_glossary:o:os" text:style-name="Internet_20_link" text:visited-style-name="Visited_20_Internet_20_Link">operating system</text:a> </text:p>
          </table:table-cell>
        </table:table-row>
        <table:table-row>
          <table:table-cell office:value-type="string" table:style-name="tableheader">
            <text:p text:style-name="Table_20_Heading"> Size                   </text:p>
          </table:table-cell>
          <table:table-cell office:value-type="string" table:style-name="tablecell">
            <text:p text:style-name="tablealignleft"> Static libraries are much bigger in size, because external programs are built in the executable file.  </text:p>
          </table:table-cell>
          <table:table-cell office:value-type="string" table:style-name="tablecell">
            <text:p text:style-name="tablealignleft"> Dynamic libraries are much smaller, because there is only one copy of dynamic library that is kept in memory. </text:p>
          </table:table-cell>
        </table:table-row>
        <table:table-row>
          <table:table-cell office:value-type="string" table:style-name="tableheader">
            <text:p text:style-name="Table_20_Heading"> External file changes  </text:p>
          </table:table-cell>
          <table:table-cell office:value-type="string" table:style-name="tablecell">
            <text:p text:style-name="tablealignleft"> Executable file will have to be recompiled if any changes were applied to external files.              </text:p>
          </table:table-cell>
          <table:table-cell office:value-type="string" table:style-name="tablecell">
            <text:p text:style-name="tablealignleft"> In shared libraries, no need to recompile the executable. </text:p>
          </table:table-cell>
        </table:table-row>
        <table:table-row>
          <table:table-cell office:value-type="string" table:style-name="tableheader">
            <text:p text:style-name="Table_20_Heading"> Time                   </text:p>
          </table:table-cell>
          <table:table-cell office:value-type="string" table:style-name="tablecell">
            <text:p text:style-name="tablealignleft"> Takes longer to execute, because loading into the memory happens every time while executing.           </text:p>
          </table:table-cell>
          <table:table-cell office:value-type="string" table:style-name="tablecell">
            <text:p text:style-name="tablealignleft"> It is faster because shared library code is already in the memory. </text:p>
          </table:table-cell>
        </table:table-row>
        <table:table-row>
          <table:table-cell office:value-type="string" table:style-name="tableheader">
            <text:p text:style-name="Table_20_Heading"> Compatibility          </text:p>
          </table:table-cell>
          <table:table-cell office:value-type="string" table:style-name="tablecell">
            <text:p text:style-name="tablealignleft"> Never has compatibility issue, since all code is in one executable <text:a xlink:type="simple" xlink:href="https://www.omgwiki.org/dido/doku.php?id=dido:public:ra:xapend:xapend.a_glossary:m:module" text:style-name="Internet_20_link" text:visited-style-name="Visited_20_Internet_20_Link">module</text:a>.                             </text:p>
          </table:table-cell>
          <table:table-cell office:value-type="string" table:style-name="tablecell">
            <text:p text:style-name="tablealignleft"> Programs are dependent on having a compatible library. Dependent program will not work if library gets removed from the system. </text:p>
          </table:table-cell>
        </table:table-row>
      </table:table>
      <text:p text:style-name="Text_20_body"><text:span text:style-name="Strong_20_Emphasis">Note:</text:span> One of the goals for DIDOs is to minimize the side effects that can arise in distributed objects. Remember, each transactions when applied to any node should result in the same output. There is no guarantee that distributed object will be deterministic if there is <text:span text:style-name="underline"><text:span text:style-name="Strong_20_Emphasis">“no need to recompile the executable”</text:span></text:span> when new libraries are downloaded on different <text:a xlink:type="simple" xlink:href="https://www.omgwiki.org/dido/doku.php?id=dido:public:ra:xapend:xapend.a_glossary:n:node" text:style-name="Internet_20_link" text:visited-style-name="Visited_20_Internet_20_Link"> Nodes</text:a>. This is particularly a problem on Nodes that host other software which may download different versions of the shared library. Furthermore, each component must be deterministic in its behavior, meaning that given the same set of inputs, the outputs will always be the same. In other words, not only will all the same implementations (i.e., configurations)  of a node produce the same output, but multiple implementations of a component within a node will provide the same results given the same inputs. </text:p>
      <text:h text:style-name="Heading_20_4" text:outline-level="4"><text:bookmark-start text:name="__RefHeading___scenario_2_4"/><text:bookmark-start text:name="scenario_2"/>Scenario #2<text:bookmark-end text:name="__RefHeading___scenario_2_4"/><text:bookmark-end text:name="scenario_2"/></text:h>
      <text:p text:style-name="Text_20_body"><text:a xlink:type="simple" xlink:href="#dido:public:s_cli:05_contents:01_prt:02_basics:02_solstack:didostack:start" text:style-name="Local_20_link" text:visited-style-name="Visited_20_Local_20_Link"> Return to Top</text:a></text:p>
      <text:p text:style-name="Text_20_body">Naturally, many of these APIs are focused on <text:a xlink:type="simple" xlink:href="https://www.omgwiki.org/dido/doku.php?id=dido:public:ra:xapend:xapend.a_glossary:r:rest" text:style-name="Internet_20_link" text:visited-style-name="Visited_20_Internet_20_Link">Representational State Transfer (REST)</text:a> over <text:a xlink:type="simple" xlink:href="https://www.omgwiki.org/dido/doku.php?id=dido:public:ra:xapend:xapend.a_glossary:h:http" text:style-name="Internet_20_link" text:visited-style-name="Visited_20_Internet_20_Link">Hypertext Transfer Protocol (HTTP)</text:a> types of <text:a xlink:type="simple" xlink:href="https://www.omgwiki.org/dido/doku.php?id=dido:public:ra:xapend:xapend.a_glossary:i:interface" text:style-name="Internet_20_link" text:visited-style-name="Visited_20_Internet_20_Link">interfaces</text:a> that define the standardized set of actions or verbs (i.e., GET, POST, PUT, DELETE, PATCH) as part of the <text:a xlink:type="simple" xlink:href="https://www.omgwiki.org/dido/doku.php?id=dido:public:ra:xapend:xapend.a_glossary:h:http_request" text:style-name="Internet_20_link" text:visited-style-name="Visited_20_Internet_20_Link">Hypertext transfer protocol (HTTP) Request</text:a> of what needs to be done, not the actual “what” needs to be acted upon. The what is usually sent along as a standardized document (payload) as <text:a xlink:type="simple" xlink:href="https://www.omgwiki.org/dido/doku.php?id=dido:public:ra:xapend:xapend.b_stds:tech:w3c:xml" text:style-name="Internet_20_link" text:visited-style-name="Visited_20_Internet_20_Link"> Extensible Markup Language (XML) </text:a> or <text:a xlink:type="simple" xlink:href="https://www.omgwiki.org/dido/doku.php?id=dido:public:ra:xapend:xapend.b_stds:tech:ietf:json" text:style-name="Internet_20_link" text:visited-style-name="Visited_20_Internet_20_Link"> JSON</text:a>. also, sometimes the HTTP Request Header is used to send information to the service. The Header is a set of <text:a xlink:type="simple" xlink:href="https://www.omgwiki.org/dido/doku.php?id=dido:public:ra:xapend:xapend.a_glossary:k:key" text:style-name="Internet_20_link" text:visited-style-name="Visited_20_Internet_20_Link">key</text:a>-value pairs with no or little standardization as the what keys are to be returned nor what the values are. ER-20</text:p>
      <text:p text:style-name="Text_20_body">There is a similar problem with the <text:a xlink:type="simple" xlink:href="https://www.omgwiki.org/dido/doku.php?id=dido:public:ra:xapend:xapend.a_glossary:h:http_response" text:style-name="Internet_20_link" text:visited-style-name="Visited_20_Internet_20_Link">Hypertext transfer protocol (HTTP)  Response</text:a>. Although the document (payload) that is returned is in a standardized XML or JSON format, the contents of the document are not standardized. Some HTTP Responses send the results back as part of the HTTP Header which is comprised of non-standardized key-value pairs. Some examples of standardization efforts are the <text:a xlink:type="simple" xlink:href="https://www.omgwiki.org/dido/doku.php?id=dido:public:ra:xapend:xapend.a_glossary:d:defactostd" text:style-name="Internet_20_link" text:visited-style-name="Visited_20_Internet_20_Link">de facto Standard</text:a> <text:a xlink:type="simple" xlink:href="https://www.omgwiki.org/dido/doku.php?id=dido:public:ra:xapend:xapend.b_stds:defact:ethereum:eip:erc_0020" text:style-name="Internet_20_link" text:visited-style-name="Visited_20_Internet_20_Link"> ERC-20</text:a> and the <text:a xlink:type="simple" xlink:href="https://reference.niem.gov/niem/guidance/iepd-requirements/2.1/iepd-requirements-2.1.pdf" text:style-name="Internet_20_link" text:visited-style-name="Visited_20_Internet_20_Link"> Government Standard National Information Exchange Model (NIEM) Information Exchange Package Documentation (IEPD)  Specification</text:a>.</text:p>
      <text:h text:style-name="Heading_20_4" text:outline-level="4"><text:bookmark-start text:name="__RefHeading___scenario_3_5"/><text:bookmark-start text:name="scenario_3"/>Scenario #3<text:bookmark-end text:name="__RefHeading___scenario_3_5"/><text:bookmark-end text:name="scenario_3"/></text:h>
      <text:p text:style-name="Text_20_body"><text:a xlink:type="simple" xlink:href="#dido:public:s_cli:05_contents:01_prt:02_basics:02_solstack:didostack:start" text:style-name="Local_20_link" text:visited-style-name="Visited_20_Local_20_Link"> Return to Top</text:a></text:p>
      <text:p text:style-name="Text_20_body"><text:span text:style-name="Strong_20_Emphasis">Note:</text:span> Senario #3 and #4 use a traditional <text:a xlink:type="simple" xlink:href="https://www.omgwiki.org/dido/doku.php?id=dido:public:ra:xapend:xapend.a_glossary:c:client" text:style-name="Internet_20_link" text:visited-style-name="Visited_20_Internet_20_Link">Client</text:a>/Server model as depicted in Figure &lt;caption&gt;Traditional Client/Ser ver Model using REST and HTTP(S),&lt;/caption&gt;
&lt;/figure&gt;</text:p>
      <text:p text:style-name="Text_20_body">In the third scenario, an application uses a DIDO Platform specific library that specifically supports the coding language requires of the application (i.e., <text:a xlink:type="simple" xlink:href="https://www.omgwiki.org/dido/doku.php?id=dido:public:ra:xapend:xapend.a_glossary:j:javascript" text:style-name="Internet_20_link" text:visited-style-name="Visited_20_Internet_20_Link">Javascript</text:a>, Python, Java, etc) to interact with the DIDO Platform generally these languages are imbedded in Web Pages or can be used within the language specific applications. The application can be a thicker client or a lightweight browser application. The client talks to the server usually <text:a xlink:type="simple" xlink:href="https://www.omgwiki.org/dido/doku.php?id=dido:public:ra:xapend:xapend.b_stds:tech:w3c:xml" text:style-name="Internet_20_link" text:visited-style-name="Visited_20_Internet_20_Link"> XML</text:a> or more recently <text:a xlink:type="simple" xlink:href="https://www.omgwiki.org/dido/doku.php?id=dido:public:ra:xapend:xapend.b_stds:tech:ietf:json" text:style-name="Internet_20_link" text:visited-style-name="Visited_20_Internet_20_Link"> JSON</text:a>.</text:p>
      <text:p text:style-name="Text_20_body">
<draw:frame draw:style-name="mediacenter" draw:name="2" text:anchor-type="paragraph" draw:z-index="2" svg:width="7.9375cm" svg:height="7.4302161654135cm"><draw:image xlink:href="Pictures/4ae52c274aa44f6f5bec008ef755904c.png" xlink:type="simple" xlink:show="embed" xlink:actuate="onLoad"/></draw:frame>
</text:p>
      <text:p text:style-name="Text_20_body">High Level diagram of applications using an REST API to talk to a service.
</text:p>
      <text:h text:style-name="Heading_20_4" text:outline-level="4"><text:bookmark-start text:name="__RefHeading___scenario_4_6"/><text:bookmark-start text:name="scenario_4"/>Scenario #4<text:bookmark-end text:name="__RefHeading___scenario_4_6"/><text:bookmark-end text:name="scenario_4"/></text:h>
      <text:p text:style-name="Text_20_body"><text:a xlink:type="simple" xlink:href="#dido:public:s_cli:05_contents:01_prt:02_basics:02_solstack:didostack:start" text:style-name="Local_20_link" text:visited-style-name="Visited_20_Local_20_Link"> Return to Top</text:a></text:p>
      <text:p text:style-name="Text_20_body"><text:span text:style-name="Strong_20_Emphasis">Note:</text:span> Senario #3 and #4 use a traditional <text:a xlink:type="simple" xlink:href="https://www.omgwiki.org/dido/doku.php?id=dido:public:ra:xapend:xapend.a_glossary:c:client-server" text:style-name="Internet_20_link" text:visited-style-name="Visited_20_Internet_20_Link">Client-Server</text:a> model as depicted in Figure .In the fourth scenario, a proprietary DIDO Platform specific <text:a xlink:type="simple" xlink:href="https://www.omgwiki.org/dido/doku.php?id=dido:public:ra:xapend:xapend.a_glossary:c:cli" text:style-name="Internet_20_link" text:visited-style-name="Visited_20_Internet_20_Link">Command line interface (CLI)</text:a> is used. The Command line can either be accessed from a proprietary <text:a xlink:type="simple" xlink:href="https://www.omgwiki.org/dido/doku.php?id=dido:public:ra:xapend:xapend.a_glossary:c:cmdshell" text:style-name="Internet_20_link" text:visited-style-name="Visited_20_Internet_20_Link">Command Shell</text:a> directly by the user or it can be accessed using <text:a xlink:type="simple" xlink:href="https://www.omgwiki.org/dido/doku.php?id=dido:public:ra:xapend:xapend.a_glossary:s:script" text:style-name="Internet_20_link" text:visited-style-name="Visited_20_Internet_20_Link"> scripts</text:a>.</text:p>
      <text:p text:style-name="Text_20_body">&lt;figure cmdLineInterface&gt;
<draw:frame draw:style-name="mediacenter" draw:name="3" text:anchor-type="paragraph" draw:z-index="3" svg:width="7.9375cm" svg:height="7.7192474674385cm"><draw:image xlink:href="Pictures/c3e53b10ed09a8a8ae3e3c1fc4348fa8.png" xlink:type="simple" xlink:show="embed" xlink:actuate="onLoad"/></draw:frame>
&lt;caption&gt;High Level diagram or an End-User using an CLI to talk to a service.&lt;/caption&gt;</text:p>
      <table:table table:style-name="Table_Quotation1">
        <table:table-column/>
        <table:table-row>
          <table:table-cell office:value-type="string" table:style-name="Cell_Quotation1">
            <text:p text:style-name="tablealignleft">/figure&gt;</text:p>
          </table:table-cell>
        </table:table-row>
      </table:table>
      <text:p text:style-name="Text_20_body"><text:span text:style-name="Strong_20_Emphasis">Note:</text:span> most of the DIDOs are currently focused on the end user being a programmer and therefore rely on the use of <text:a xlink:type="simple" xlink:href="https://www.omgwiki.org/dido/doku.php?id=dido:public:ra:xapend:xapend.a_glossary:a:api" text:style-name="Internet_20_link" text:visited-style-name="Visited_20_Internet_20_Link">APIs </text:a>. Although this is a very tried and true approach, the use of a generic CLI would increase <text:a xlink:type="simple" xlink:href="https://www.omgwiki.org/dido/doku.php?id=dido:public:ra:1.4_req:2_nonfunc:10_portability" text:style-name="Internet_20_link" text:visited-style-name="Visited_20_Internet_20_Link">4.3.1 Portability</text:a> and consequently the <text:a xlink:type="simple" xlink:href="https://www.omgwiki.org/dido/doku.php?id=dido:public:ra:1.4_req:2_nonfunc:10_portability:01_adapt" text:style-name="Internet_20_link" text:visited-style-name="Visited_20_Internet_20_Link"> Adaptability</text:a>, <text:a xlink:type="simple" xlink:href="https://www.omgwiki.org/dido/doku.php?id=dido:public:ra:1.4_req:2_nonfunc:10_portability:04_install" text:style-name="Internet_20_link" text:visited-style-name="Visited_20_Internet_20_Link"> Installability</text:a>, <text:a xlink:type="simple" xlink:href="https://www.omgwiki.org/dido/doku.php?id=dido:public:ra:1.4_req:2_nonfunc:10_portability:06_replace" text:style-name="Internet_20_link" text:visited-style-name="Visited_20_Internet_20_Link"> Replaceability</text:a> asa well as the <text:a xlink:type="simple" xlink:href="https://www.omgwiki.org/dido/doku.php?id=dido:public:ra:1.4_req:2_nonfunc:05_interoperability" text:style-name="Internet_20_link" text:visited-style-name="Visited_20_Internet_20_Link">4.3.8 Interoperability</text:a> of the application code across many DID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98.61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2_solstack:didostack:start</dc:title>
  </office:meta>
</office:document-meta>
</file>