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1_prt:02_basics:02_solstack:start"/><text:bookmark-start text:name="__RefHeading___solution_stacks_1"/><text:bookmark-start text:name="solution_stacks"/>Solution Stacks<text:bookmark-end text:name="__RefHeading___solution_stacks_1"/><text:bookmark-end text:name="solution_stacks"/></text:h>
      <text:p text:style-name="Text_20_body">this namespace doesn't exist: ai:private:taxonomy:10_append:08_glossary: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1_prt:02_basics:02_solstack:start</dc:title>
  </office:meta>
</office:document-meta>
</file>