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1_prt:02_basics:03_paradigim:procpro"/><text:bookmark-start text:name="__RefHeading___procedural_programming_1"/><text:bookmark-start text:name="procedural_programming"/>2.1.3.1 Procedural Programming<text:bookmark-end text:name="__RefHeading___procedural_programming_1"/><text:bookmark-end text:name="procedural_programming"/></text:h>
      <text:p text:style-name="Text_20_body"><text:a xlink:type="simple" xlink:href="https://www.omgwiki.org/dido/doku.php?id=dido:public:s_cli:05_contents:05_contents:02_basics:03_paradigim:start" text:style-name="Internet_20_link" text:visited-style-name="Visited_20_Internet_20_Link"> Return to Programming Paradigm </text:a></text:p>
      <text:p text:style-name="Text_20_body"><text:a xlink:type="simple" xlink:href="https://www.omgwiki.org/dido/doku.php?id=dido:public:ra:xapend:xapend.a_glossary:p:procedurallanguage" text:style-name="Internet_20_link" text:visited-style-name="Visited_20_Internet_20_Link">Procedural Language</text:a> break a problem down into a small set or procedures (i.e., Functions or Procedures) that when put together can solve the original bigger problem. In addition to the procedure calls there is the control and flow of which procedures need to be called and in which order (control flow). In addition, data can be shared and stored between the invocation of the procedures. A very important, simplistic used to visualize the activities in Procedural programming is the <text:span text:style-name="Strong_20_Emphasis">Flow Chart</text:span>. However, the number and quantities of graphical tools used to represent many procedural processes is much greater than the simple <text:a xlink:type="simple" xlink:href="https://www.omgwiki.org/dido/doku.php?id=dido:public:ra:xapend:xapend.a_glossary:f:flowchart" text:style-name="Internet_20_link" text:visited-style-name="Visited_20_Internet_20_Link">Flowchart</text:a>. For more details, see UML/SysML/SOAML as well as UPDM<text:note text:id="ftn0" text:note-class="footnote"><text:note-citation text:label="1)">1)</text:note-citation><text:note-body><text:p text:style-name="Footnote">
Bleakley, Graham,
<text:span text:style-name="underline">Introduction to UPDM</text:span>,
Accessed: 13 April 2021,
<text:a xlink:type="simple" xlink:href="https://www.omg.org/ocsmp/Introduction_to_UPDM.pdf" text:style-name="Internet_20_link" text:visited-style-name="Visited_20_Internet_20_Link">https://www.omg.org/ocsmp/Introduction_to_UPDM.pdf</text:a>
</text:p></text:note-body></text:note>.</text:p>
      <text:p text:style-name="Text_20_body"><text:span text:style-name="Strong_20_Emphasis">Note:</text:span> Flowcharts are NOT required to when representing programs or applications BUT a flowcharting technique can be used to help explain a program or an application, than it is most likely is using a Procedural Paradigm.Some examples of Procedural Programming languages are:</text:p>
      <text:p text:style-name="Text_20_body">AdaC/C++C#ECMAScript (i.e., Javascript)FORTRANJavaPascalPythonIn Figure , the green and red dots represent the starting and ending points respectively, the green boxes represent procedures, the diamonds represent a decision point and the blue cylinders represent the data. Note there alternates paths through the application.</text:p>
      <text:p text:style-name="Text_20_body">
<draw:frame draw:style-name="mediacenter" draw:name="0" text:anchor-type="paragraph" draw:z-index="0" svg:width="15.875cm" svg:height="15.875cm"><draw:image xlink:href="/usr/local/wiki/dido/private/media/dido/public/s_cli/05_contents/05_contents/02_basics/screen_shot_2021-04-12_at_10.40.00_pm.png" xlink:type="simple" xlink:show="embed" xlink:actuate="onLoad"/></draw:frame>
</text:p>
      <text:p text:style-name="Text_20_body">Procedural Programming Control Flow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1_prt:02_basics:03_paradigim:procpro</dc:title>
  </office:meta>
</office:document-meta>
</file>