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3_langconst:01_namecovention:start"/><text:bookmark-start text:name="__RefHeading___naming_conventions_1"/><text:bookmark-start text:name="naming_conventions"/>2.2.1 Naming Conventions<text:bookmark-end text:name="__RefHeading___naming_conventions_1"/><text:bookmark-end text:name="naming_conventions"/></text:h>
      <text:p text:style-name="Text_20_body"><text:a xlink:type="simple" xlink:href="https://www.omgwiki.org/dido/doku.php?id=dido:public:s_cli:05_contents:05_contents:02_basics:start" text:style-name="Internet_20_link" text:visited-style-name="Visited_20_Internet_20_Link"> Return to DIDO CLI Backgroun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3_langconst:01_namecovention:start</dc:title>
  </office:meta>
</office:document-meta>
</file>