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3_langconst:02_reservedwords:start"/><text:bookmark-start text:name="__RefHeading___reserved_words_1"/><text:bookmark-start text:name="reserved_words"/>3.2 Reserved Words<text:bookmark-end text:name="__RefHeading___reserved_words_1"/><text:bookmark-end text:name="reserved_words"/></text:h>
      <text:p text:style-name="Text_20_body"><text:a xlink:type="simple" xlink:href="https://www.omgwiki.org/dido/doku.php?id=dido:public:s_cli:05_contents:01_prt:02_basics:start" text:style-name="Internet_20_link" text:visited-style-name="Visited_20_Internet_20_Link"> Return to DIDO CLI Background</text:a></text:p>
      <text:p text:style-name="Text_20_body"><text:span text:style-name="Strong_20_Emphasis">Reserved Words</text:span> (also called keywords) have predefined meaning within DIDO-CLI. These keywords are usually used as part of the DIDO-CLI instructions. Reserved words should not be used as identifiers for other elements like name of ports, objects, Oracles, etc. since it will not always be clear from the context if the <text:span text:style-name="Strong_20_Emphasis">Reserved Word</text:span> meaning is desired or the specific element.</text:p>
      <text:p text:style-name="Text_20_body"><text:span text:style-name="Strong_20_Emphasis">Note:</text:span> Each of these <text:span text:style-name="Strong_20_Emphasis">Reserved Word</text:span> meanings are provided in the <text:a xlink:type="simple" xlink:href="https://www.omgwiki.org/dido/doku.php?id=dido:public:s_cli:1_part:05_contents:05_contents:02_basics:grammar" text:style-name="Internet_20_link" text:visited-style-name="Visited_20_Internet_20_Link"> Grammar section</text:a>. The meaning of the Reserved Word is variable depending on the context. The meaning of the word VOID is context-sensitive.AGGREGATE ASCREATEDEFAULTDEFINEEXCHANGEFROMINFORMATIONINTOINVOKELOGMACHINENOTNULLOBJECTOFONORACLEPORTPOSTRECORDREFRESHSELECTSERVICESTARTSTATICSTOPSTORETIMEOUTTOTRANSACTIONTRANSFERUNIONUSINGVALUESVALUESVOLUMEWARNINGWHENWHEREVOI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3_langconst:02_reservedwords:start</dc:title>
  </office:meta>
</office:document-meta>
</file>