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3_langconst:start"/><text:bookmark-start text:name="__RefHeading___dido_cli_language_constructs_1"/><text:bookmark-start text:name="dido_cli_language_constructs"/>3.0 DIDO CLI Language Constructs<text:bookmark-end text:name="__RefHeading___dido_cli_language_constructs_1"/><text:bookmark-end text:name="dido_cli_language_constructs"/></text:h>
      <text:p text:style-name="Text_20_body"><text:a xlink:type="simple" xlink:href="https://www.omgwiki.org/dido/doku.php?id=dido:public:s_cli:05_contents" text:style-name="Internet_20_link" text:visited-style-name="Visited_20_Internet_20_Link"> Return to CLI Contents</text:a></text:p>
      <text:p text:style-name="Text_20_body">this namespace doesn't exist: ddido:public:s_cli:05_contents:03_langcon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3_langconst:start</dc:title>
  </office:meta>
</office:document-meta>
</file>